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деля-продвижения-активного-образа-жизни"/>Неделя продвижения активного образа жизни<text:bookmark-end text:name="неделя-продвижения-активного-образа-жизни"/></text:h>
      <text:p text:style-name="First_20_paragraph">09.01.2025</text:p>
      <text:p text:style-name="Text_20_body"><text:span text:style-name="T1">С 6 по 12 января проходит Неделя продвижения активного образа жизни</text:span></text:p>
      <text:p text:style-name="Text_20_body">Прошли долгожданные длинные праздники, и мы надеемся, что вы хорошо отдохнули и набрались сил для новых свершений в 2025 году.</text:p>
      <text:p text:style-name="Text_20_body">В современном мире очень сложно найти время для занятия физической культурой и спортом. Но важно понимать, что регулярные тренировки – лучшее, что вы можете сделать для своего организма.</text:p>
      <text:p text:style-name="Text_20_body"><text:span text:style-name="T2">Сколько заниматься</text:span></text:p>
      <text:p text:style-name="Text_20_body">Высокий уровень физической активности обеспечивает сохранение и улучшение функций сердечно-сосудистой и нервной систем. Для людей от 18 до 64 лет регулярная физическая активность должна составлять 150–300 минут в неделю. Темп – средней интенсивности. Если нагрузка по интенсивности высокая, то достаточно 75–150 минут в неделю. Обязательно два раза в неделю нужно включать тренировки на укрепление мышц. Людям старше 65 лет надо добавлять упражнения на координацию и баланс.</text:p>
      <text:p text:style-name="Text_20_body">Тренировочный процесс должен быть построен на принципах индивидуализации, регулярности и повторности. Перед тем как начать заниматься спортом, если раньше вы не выполняли физические упражнения регулярно, необходимо обследоваться в поликлинике или обратиться за консультацией к врачу. Нетренированным людям рекомендуется заниматься 3–4 раза в неделю по 30–45 минут в день.</text:p>
      <text:p text:style-name="Text_20_body"><text:span text:style-name="T2">Утром или вечером</text:span></text:p>
      <text:p text:style-name="Text_20_body">Делать упражнения можно в любое время, но желательно, чтобы после приема пищи прошло около 2 часов, а до времени отхода ко сну оставалось не меньше 1 часа. Оптимально заниматься спортом через день, чтобы организм успел восстановиться и подготовиться к новой физической нагрузке.</text:p>
      <text:p text:style-name="Text_20_body">Метод со стандартной непрерывной нагрузкой (бег, велотренажер и т. д.) является наиболее популярным и обеспечивает устойчивое повышение аэробной выносливости, что полезно для снижения риска развития заболеваний сердечно-сосудистой и дыхательной систем, укрепления костной ткани, улучшения эмоционального состояния и повышения качества сна.</text:p>
      <text:p text:style-name="Text_20_body"><text:span text:style-name="T2">Заминка обязательна</text:span></text:p>
      <text:p text:style-name="Text_20_body">После основной части любой тренировки должна следовать заминка продолжительностью 3–5 минут. В это время можно использовать упражнения на растяжку, дыхательную гимнастику. Заминка направлена на то, чтобы организм постепенно успокоился и перешел в более спокойную фазу.</text:p>
      <text:p text:style-name="Text_20_body"><text:span text:style-name="T2">Начните с небольших целей, и у вас все получится!</text:span></text:p>
      <text:p text:style-name="Text_20_body"><text:line-break/></text:p>
      <text:p text:style-name="Text_20_body">Адрес страницы: <text:a xlink:type="simple" xlink:href="http://ubutovo.mos.ru/events/detail/12751389.html" office:name=""><text:span text:style-name="Definition">http://ubutovo.mos.ru/events/detail/12751389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9T13:38:12Z</meta:creation-date>
    <dc:date>2025-01-09T13:38:12Z</dc:date>
  </office:meta>
</office:document-meta>
</file>