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юзинским-районным-судом-г.-москвы-25-летний-житель-москвы-приговорен-к-4-годам-лишения-свободы-за-совершение-насилия-опасного-для-жизни-и-здоровья-в-отношении-представителя-власти."/>Зюзинским районным судом г. Москвы 25-летний житель Москвы приговорен к 4 годам лишения свободы за совершение насилия, опасного для жизни и здоровья, в отношении представителя власти.<text:bookmark-end text:name="зюзинским-районным-судом-г.-москвы-25-летний-житель-москвы-приговорен-к-4-годам-лишения-свободы-за-совершение-насилия-опасного-для-жизни-и-здоровья-в-отношении-представителя-власти."/></text:h>
      <text:p text:style-name="First_20_paragraph">27.12.2024</text:p>
      <text:p text:style-name="Text_20_body">Зюзинским районным судом г. Москвы 23.12.2024 постановлен обвинительный приговор в отношении 25-летнего москвича по ч. 2 ст. 318 УК РФ (применение насилия, опасного для жизни и здоровья в отношении представителя власти в связи с исполнением им своих должностных обязанностей).</text:p>
      <text:p text:style-name="Text_20_body">Судом установлено, что подсудимый, находясь вблизи жилого дома<text:line-break/>№ 13, б-р Дмитрия Донского, г. Москвы, управляя автомобилем умышленно совершил наезд транспортным средством на сотрудника полиции, запрокинув последнего на капот автомобиля, после чего продолжил движение в жилой зоне района Северное Бутово г. Москвы с находящимся на капоте автомобиля сотрудником правоохранительных органов.</text:p>
      <text:p text:style-name="Text_20_body">С учетом позиции Зюзинского межрайонного прокурора г. Москвы, суд назначил подсудимому наказание в виде 4 (четырех) лет лишения свободы,<text:line-break/>с отбыванием в исправительной колонии общего режима.</text:p>
      <text:p text:style-name="Text_20_body"><text:line-break/></text:p>
      <text:p text:style-name="Text_20_body">Адрес страницы: <text:a xlink:type="simple" xlink:href="http://ubutovo.mos.ru/events/detail/12743743.html" office:name=""><text:span text:style-name="Definition">http://ubutovo.mos.ru/events/detail/12743743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7T07:14:12Z</meta:creation-date>
    <dc:date>2024-12-27T07:14:12Z</dc:date>
  </office:meta>
</office:document-meta>
</file>