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иску-зюзинского-межрайонного-прокурора-г.-москвы-лицо-было-лишено-гражданства-российской-федерации-за-нарушение-порядка-предоставления-информации-о-месте-своего-фактического-проживания-на-территории-российской-федерации."/>По иску Зюзинского межрайонного прокурора г. Москвы лицо было лишено гражданства Российской Федерации за нарушение порядка предоставления информации о месте своего фактического проживания на территории Российской Федерации.<text:bookmark-end text:name="по-иску-зюзинского-межрайонного-прокурора-г.-москвы-лицо-было-лишено-гражданства-российской-федерации-за-нарушение-порядка-предоставления-информации-о-месте-своего-фактического-проживания-на-территории-российской-федерации."/></text:h>
      <text:p text:style-name="First_20_paragraph">27.12.2024</text:p>
      <text:p text:style-name="Text_20_body">Зюзинским межрайонным прокурором г. Москвы в ходе поддержания обвинение в Зюзинском районном суде г. Москвы по уголовному делу о дачи взятки должностному лицу, установлен факт незаконного приобретения гражданства Российской Федерации.</text:p>
      <text:p text:style-name="Text_20_body">В ходе судебного заседания установлено, что гражданин Таджикистана, не желая наступления для себя неблагоприятных последствий, в виде возможного привлечения к административной ответственности по ч. 1 ст. 18.8 КоАП РФ, осознавая, что на территории Российской Федерации он пребывает и проживает в нарушение установленных правил и норм, в период времени<text:line-break/>с 06.08.2020 по 25.09.2022 на систематической основе давал взятку в виде денежных средств участковому уполномоченному за непривлечение<text:line-break/>к административной ответственности по ч. 1 ст. 18.8 КоАП РФ.</text:p>
      <text:p text:style-name="Text_20_body">В суде установлено, что в указанный период времени данный гражданин приобрел гражданство Российской Федерации, что является нарушением требований Федерального закона от 31.05.2002 года № 62-ФЗ «О гражданстве Российской Федерации».</text:p>
      <text:p text:style-name="Text_20_body">По данному факту Зюзинская межрайонная прокуратура г. Москвы обратилась в Тверской районный суд г. Москвы с административным исковым заявлением к Главному Управлению Министерства внутренних дел Российской Федерации по городу Москве о признании незаконным решения ГУ МВД России по г. Москве о принятии в гражданство Российской Федерации гражданина республики Таджикистан, прекращении гражданства Российской Федерации и объявлении указанного паспорта недействительным и подлежащим изъятию.</text:p>
      <text:p text:style-name="Text_20_body">Главным Управлением Министерства внутренних дел Российской Федерации по городу Москве требования межрайонного прокурора добровольно исполнены требования.</text:p>
      <text:p text:style-name="Text_20_body"><text:line-break/></text:p>
      <text:p text:style-name="Text_20_body">Адрес страницы: <text:a xlink:type="simple" xlink:href="http://ubutovo.mos.ru/events/detail/12743731.html" office:name=""><text:span text:style-name="Definition">http://ubutovo.mos.ru/events/detail/1274373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07:14:06Z</meta:creation-date>
    <dc:date>2024-12-27T07:14:06Z</dc:date>
  </office:meta>
</office:document-meta>
</file>