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д-судом-предстанет-мужчина-обвиняемый-в-совершении-насилия-опасного-для-здоровья-в-отношении-представителя-власти."/>Перед судом предстанет мужчина, обвиняемый в совершении насилия, опасного для здоровья, в отношении представителя власти.<text:bookmark-end text:name="перед-судом-предстанет-мужчина-обвиняемый-в-совершении-насилия-опасного-для-здоровья-в-отношении-представителя-власти."/></text:h>
      <text:p text:style-name="First_20_paragraph">25.12.2024</text:p>
      <text:p text:style-name="Text_20_body">Зюзинская межрайонная прокуратура г. Москвы утвердила обвинительное заключение по уголовному делу в отношении 40-летнего гражданина Российской Федерации уроженца Московской области, временно проживающего в городе Москве, совершившего преступление, предусмотренное ч. 2 ст.318 УК РФ (применил насилие, опасное для здоровья, в отношении представителя власти, в связи с исполнением последним своих должностных обязанностей).</text:p>
      <text:p text:style-name="Text_20_body">В ходе проверки установлено, что обвиняемый, находясь на территории района Южное Бутово г. Москвы, желая оказать сопротивление<text:line-break/>и воспрепятствовать задержанию его знакомого, подошел к сотруднику правоохранительных органов и нанес не менее одного удара бутылкой<text:line-break/>и кулаком в теменную область оперативного сотрудника ФСИН.</text:p>
      <text:p text:style-name="Text_20_body">В результате, умышленных действий обвиняемого, потерпевший получил закрытую черепно-мозговую травму: сотрясение головного мозга.</text:p>
      <text:p text:style-name="Text_20_body">В ходе проведения оперативно-розыскных мероприятий, обвиняемый был задержан, его личность установлена. Свою вину в совершении преступлений обвиняемый признал в полном объеме.</text:p>
      <text:p text:style-name="Text_20_body">Обвиняемому предъявлено обвинение, дело направлено в Зюзинский районный суд г. Москвы для рассмотрения по существу.</text:p>
      <text:p text:style-name="Text_20_body"><text:line-break/></text:p>
      <text:p text:style-name="Text_20_body">Адрес страницы: <text:a xlink:type="simple" xlink:href="http://ubutovo.mos.ru/events/detail/12738947.html" office:name=""><text:span text:style-name="Definition">http://ubutovo.mos.ru/events/detail/1273894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2T00:56:25Z</meta:creation-date>
    <dc:date>2025-07-22T00:56:25Z</dc:date>
  </office:meta>
</office:document-meta>
</file>