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ед-судом-предстанет-женщина-обвиняемая-в-совершении-мошеннических-действий-в-отношении-пенсионеров."/>Перед судом предстанет женщина, обвиняемая в совершении мошеннических действий в отношении пенсионеров.<text:bookmark-end text:name="перед-судом-предстанет-женщина-обвиняемая-в-совершении-мошеннических-действий-в-отношении-пенсионеров."/></text:h>
      <text:p text:style-name="First_20_paragraph">25.12.2024</text:p>
      <text:p text:style-name="Text_20_body">Зюзинская межрайонная прокуратура г. Москвы утвердила обвинительное заключение по уголовному делу в отношении<text:line-break/>35-летней гражданки Российской Федерации, уроженки Чувашской АССР.</text:p>
      <text:p text:style-name="Text_20_body">Согласно распределенным преступным ролям, соучастники женщины совершали телефонные звонки гражданам, представляясь сотрудниками правоохранительных органов и Центрального Банка Российской Федерации, сообщая им заведомо ложные сведения о том, что неизвестные лица пытаются завладеть денежными средствами, находящимися на их банковских счетах и для пресечения мошеннических действий третьих лиц им необходимо обналичить<text:line-break/>со всех имеющихся банковских счетов все имеющиеся денежные средства для их последующей передачи для внесения на безопасный счет.</text:p>
      <text:p text:style-name="Text_20_body">По указанию соучастников преступления, курировавших<text:line-break/>и инструктировавших женщину посредством одного из мессенджеров, обвиняемая в качестве курьера получала информацию<text:line-break/>о местонахождении ожидающих ее граждан с денежными средствами, которые последняя должна забрать, пересчитать и перечислить сообщникам на криптокошелек, оставив себе часть похищенных денежных средств в качестве вознаграждения.</text:p>
      <text:p text:style-name="Text_20_body">Так, одна из потерпевших - введенная в заблуждение 67-летняя жительница Москвы, сняла со своего банковского счета наличные денежные средства в размере 700 000 рублей и, положив в пакет, передала в руки обвиняемой, взамен получив документы о том, что деньги пенсионерки находятся на ответственном хранении. После получения денег, обвиняемая перевела их в криптовалюту.</text:p>
      <text:p text:style-name="Text_20_body">Вскоре после совершения преступления, женщину задержали, ее личность установлена.</text:p>
      <text:p text:style-name="Text_20_body">Преступными действиями обвиняемой, пяти пенсионерам причинен материальный ущерб в размере 4,6 миллиона рублей. Обвиняемая содержится под стражей.</text:p>
      <text:p text:style-name="Text_20_body">Ее привлечение к уголовной ответственности на контроле<text:line-break/>в межрайонной прокуратуре.</text:p>
      <text:p text:style-name="Text_20_body"><text:line-break/></text:p>
      <text:p text:style-name="Text_20_body">Адрес страницы: <text:a xlink:type="simple" xlink:href="http://ubutovo.mos.ru/events/detail/12738294.html" office:name=""><text:span text:style-name="Definition">http://ubutovo.mos.ru/events/detail/1273829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07:58:08Z</meta:creation-date>
    <dc:date>2024-12-25T07:58:08Z</dc:date>
  </office:meta>
</office:document-meta>
</file>