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главы-управы-с-председателем-молодежной-палаты-района-южное-бутово"/>Встреча главы управы с председателем молодежной палаты района Южное Бутово<text:bookmark-end text:name="встреча-главы-управы-с-председателем-молодежной-палаты-района-южное-бутово"/></text:h>
      <text:p text:style-name="First_20_paragraph">19.12.2024</text:p>
      <text:p text:style-name="Text_20_body">Сегодня Мурад Азадович встретился с председателем молодежной палаты Гусевой Маргаритой. Обсуждались актуальные вопросы жизни района, планы на будущее. Встреча прошла продуктивно. Разработана стратегия дальнейшей работы.</text:p>
      <text:p text:style-name="Text_20_body"><text:line-break/></text:p>
      <text:p text:style-name="Text_20_body">Адрес страницы: <text:a xlink:type="simple" xlink:href="http://ubutovo.mos.ru/events/detail/12729377.html" office:name=""><text:span text:style-name="Definition">http://ubutovo.mos.ru/events/detail/1272937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9T14:14:00Z</meta:creation-date>
    <dc:date>2024-12-19T14:14:00Z</dc:date>
  </office:meta>
</office:document-meta>
</file>