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ный-митинг-посвящённый-дню-героев-отечества"/>Памятный митинг, посвящённый Дню Героев Отечества!<text:bookmark-end text:name="памятный-митинг-посвящённый-дню-героев-отечества"/></text:h>
      <text:p text:style-name="First_20_paragraph">06.12.2024</text:p>
      <text:p text:style-name="Text_20_body">Приглашаем всех жителей района почтить память героев России!</text:p>
      <text:p text:style-name="Text_20_body"><text:line-break/></text:p>
      <text:p text:style-name="Text_20_body">Дата: 9 декабря 2024 года (понедельник)</text:p>
      <text:p text:style-name="Text_20_body">Время: 12:00</text:p>
      <text:p text:style-name="Text_20_body">Место: Аллея Славы, ул. Адмирала Лазарева, д.58</text:p>
      <text:p text:style-name="Text_20_body"><text:line-break/></text:p>
      <text:p text:style-name="Text_20_body">Вместе почтим память героев, отдавших жизни за свободу и независимость нашей Родины.</text:p>
      <text:p text:style-name="Text_20_body"><text:line-break/></text:p>
      <text:p text:style-name="Text_20_body">#ДеньГероевОтечества #Патриотизм #Память #Митинг #ЮжноеБутово #АллеяСлавы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2705263.html" office:name=""><text:span text:style-name="Definition">http://ubutovo.mos.ru/events/detail/12705263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2T10:30:36Z</meta:creation-date>
    <dc:date>2025-02-22T10:30:36Z</dc:date>
  </office:meta>
</office:document-meta>
</file>