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ул.-бартеневская-д.-55"/>Уведомление о предстоящем демонтаже объектов некапитального строительства: ул. Бартеневская, д. 55<text:bookmark-end text:name="уведомление-о-предстоящем-демонтаже-объектов-некапитального-строительства-ул.-бартеневская-д.-55"/></text:h>
      <text:p text:style-name="First_20_paragraph">03.12.2024</text:p>
      <text:p text:style-name="Text_20_body">Окружной комиссией по пресечению самовольного строительства на территории ЮЗАО города Москвы (протокол №22 от 21.11.2024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некапитального объекта (искусственная неровность),</text:span> расположенного по адресу: <text:span text:style-name="T1">г. Москва, ул. Бартеневская, д. 55 (напротив).</text:span></text:p>
      <text:p text:style-name="Text_20_body">Демонтировать рассматриваемый объект надлежит в срок до <text:span text:style-name="T1">10.12.2024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700072.html" office:name=""><text:span text:style-name="Definition">http://ubutovo.mos.ru/events/detail/12700072.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10T16:46:56Z</meta:creation-date>
    <dc:date>2025-03-10T16:46:56Z</dc:date>
  </office:meta>
</office:document-meta>
</file>