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ект-зима-в-москве-приглашает-горожан-и-гостей-столицы-провести-холодные-месяцы-в-теплой-доброжелательной-атмосфере"/>Проект «Зима в Москве» приглашает горожан и гостей столицы провести холодные месяцы в теплой доброжелательной атмосфере<text:bookmark-end text:name="проект-зима-в-москве-приглашает-горожан-и-гостей-столицы-провести-холодные-месяцы-в-теплой-доброжелательной-атмосфере"/></text:h>
      <text:p text:style-name="First_20_paragraph">03.12.2024</text:p>
      <text:p text:style-name="Text_20_body">Проект «Зима в Москве» приглашает горожан и гостей столицы провести холодные месяцы в теплой доброжелательной атмосфере на фестивалях, спортивных, развлекательных и культурных мероприятиях.</text:p>
      <text:p text:style-name="Text_20_body"><text:line-break/></text:p>
      <text:p text:style-name="Text_20_body">Для жителей этот проект это повод выйти с семьей и друзьями на улицу и провести отлично время! Сотни событий в общественных пространствах по всему городу связаны общей темой истории города и московских традиций гостеприимства, взаимопомощи, доброты. «Зима в Москве» объединяет нас всех и создает площадки для общения, саморазвития и интересного досуга.</text:p>
      <text:p text:style-name="Text_20_body"><text:line-break/></text:p>
      <text:p text:style-name="Text_20_body">С мероприятиями ты можешь ознакомиться на картинке, а также на официальном сайте проекта: https://zima.mos.ru/</text:p>
      <text:p text:style-name="Text_20_body"><text:line-break/></text:p>
      <text:p text:style-name="Text_20_body">Адрес страницы: <text:a xlink:type="simple" xlink:href="http://ubutovo.mos.ru/events/detail/12699963.html" office:name=""><text:span text:style-name="Definition">http://ubutovo.mos.ru/events/detail/12699963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22T08:21:53Z</meta:creation-date>
    <dc:date>2025-07-22T08:21:53Z</dc:date>
  </office:meta>
</office:document-meta>
</file>