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для-граждан-и-организаций-по-вопросам-рассмотрения-обращений"/>Памятка для граждан и организаций по вопросам рассмотрения обращений<text:bookmark-end text:name="памятка-для-граждан-и-организаций-по-вопросам-рассмотрения-обращений"/></text:h>
      <text:p text:style-name="First_20_paragraph">03.12.2024</text:p>
      <text:p text:style-name="Text_20_body"><text:line-break/></text:p>
      <text:p text:style-name="Text_20_body">Адрес страницы: <text:a xlink:type="simple" xlink:href="http://ubutovo.mos.ru/events/detail/12698997.html" office:name=""><text:span text:style-name="Definition">http://ubutovo.mos.ru/events/detail/12698997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3T06:44:15Z</meta:creation-date>
    <dc:date>2024-12-03T06:44:15Z</dc:date>
  </office:meta>
</office:document-meta>
</file>