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бм-проведет-форум-для-начинающих-предпринимателей-из-индустрии-красоты"/>МБМ проведет форум для начинающих предпринимателей из индустрии красоты<text:bookmark-end text:name="мбм-проведет-форум-для-начинающих-предпринимателей-из-индустрии-красоты"/></text:h>
      <text:p text:style-name="First_20_paragraph">02.12.2024</text:p>
      <text:p text:style-name="Text_20_body">10 декабря ГБУ «Малый бизнес Москвы» (МБМ) при поддержке столичного Департамента предпринимательства и инновационного развития проведет форум «Красивый бизнес» для начинающих предпринимателей из индустрии красоты.</text:p>
      <text:p text:style-name="Text_20_body">Участники форума познакомятся с нюансами открытия и продвижения бизнеса в бьюти-сегменте, управления командой, узнают, как использовать искусственный интеллект (ИИ) в работе, а также смогут получить индивидуальную консультацию у экспертов и опытных предпринимателей.</text:p>
      <text:p text:style-name="Text_20_body">Гостей мероприятия ждет насыщенная программа: выступления спикеров, дискуссия, мастер-класс, работа индивидуальной менторской гостиной. Кроме этого, на площадке форума будет организована бьюти-зона, где столичные производители косметики, участвующие в проекте «Сделано в Москве», представят свои бренды, а визажисты сделают макияж гостям с использованием отечественной продукции.</text:p>
      <text:p text:style-name="Text_20_body">Деловая программа начнется с выступления руководителя PR-службы проекта «Сделано в Москве». Гостям форума расскажут, как столичный проект помогает московским бизнесменам в продвижении их товаров на локальном рынке.</text:p>
      <text:p text:style-name="Text_20_body">Как запустить свой бренд? Что нужно знать перед открытием салона красоты? На эти и многие другие вопросы ответит столичный предприниматель –владелец брендов одежды и фешен-пространства. Также бренд-директор российской марки уходовой косметики поделится опытом успешного использования семплинга в продвижении бренда.</text:p>
      <text:p text:style-name="Text_20_body">Руководитель направления сервисов и цифровых решений для бизнеса российской телекоммуникационной компании расскажет об эффективных инструментах продвижения, объяснит, как сформировать портрет целевой аудитории, определить локацию поиска клиентов и выстроить коммуникации с ними.</text:p>
      <text:p text:style-name="Text_20_body">Кроме того, на форуме гостей ждет дискуссия, из которой они смогут узнать ключевые моменты управления командой в индустрии красоты.</text:p>
      <text:p text:style-name="Text_20_body">Форум также наполнен выступлениями спикеров на не менее важные и актуальные темы, а именно про искусственный интеллект, банковские продукты и решения для бизнеса из бьюти-индустрии.</text:p>
      <text:p text:style-name="Text_20_body">«Красивый бизнес» завершится мастер-классом, на котором начинающие предприниматели узнают, как правильно оформить документы при приеме новых сотрудников в организацию.</text:p>
      <text:p text:style-name="Text_20_body">Участники форума также смогут получить индивидуальную консультацию экспертов по вопросам открытия и ведения бизнеса в рамках менторской гостиной.</text:p>
      <text:p text:style-name="Text_20_body">Форум «Красивый бизнес» пройдет 10 декабря с 10:00 до 18:00 в зале Black Box площадки «Арт.Техноград» по адресу: проспект Мира, д. 119, стр. 318. Участие в мероприятии бесплатное, доступно по предварительной регистрации <text:a xlink:type="simple" xlink:href="https://mbm.mos.ru/education/obuchayushchiye-meropriyatiya/forum-krasivyy-biznes_10104182" office:name=""><text:span text:style-name="Definition">на портале МБМ</text:span></text:a>.</text:p>
      <text:p text:style-name="Text_20_body">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: mbm.mos.ru и по телефону: +7 495 225-14-14.</text:p>
      <text:p text:style-name="Text_20_body"><text:line-break/></text:p>
      <text:p text:style-name="Text_20_body">Адрес страницы: <text:a xlink:type="simple" xlink:href="http://ubutovo.mos.ru/events/detail/12696868.html" office:name=""><text:span text:style-name="Definition">http://ubutovo.mos.ru/events/detail/1269686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11:30:50Z</meta:creation-date>
    <dc:date>2024-12-20T11:30:50Z</dc:date>
  </office:meta>
</office:document-meta>
</file>