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рокуратуре-юзао-г.-москвы-пройдет-личный-прием-заместителя-прокурора-г.-москвы-по-вопросам-нарушений-прав-и-законных-интересов-несовершеннолетних"/>22.11.2024 в прокуратуре ЮЗАО г. Москвы пройдет личный прием заместителя прокурора г. Москвы по вопросам нарушений прав и законных интересов несовершеннолетних<text:bookmark-end text:name="в-прокуратуре-юзао-г.-москвы-пройдет-личный-прием-заместителя-прокурора-г.-москвы-по-вопросам-нарушений-прав-и-законных-интересов-несовершеннолетних"/></text:h>
      <text:p text:style-name="First_20_paragraph">08.11.2024</text:p>
      <text:p text:style-name="Text_20_body">22.11.2024 в 10:00 в прокуратуре Юго-Западного административного округа г. Москвы по адресу: ул. Наметкина, д. 11, корп. 2 пройдет личный прием заместителя прокурора г. Москвы Хорошиловой Натальи Юрьевны по вопросам нарушений прав и законных интересов несовершеннолетних.</text:p>
      <text:p text:style-name="Text_20_body">Осуществить запись на прием можно по рабочему телефону канцелярии прокуратуры округа 8-495-332-42-20</text:p>
      <text:p text:style-name="Text_20_body"><text:line-break/></text:p>
      <text:p text:style-name="Text_20_body">Адрес страницы: <text:a xlink:type="simple" xlink:href="http://ubutovo.mos.ru/events/detail/12651229.html" office:name=""><text:span text:style-name="Definition">http://ubutovo.mos.ru/events/detail/12651229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8T23:51:33Z</meta:creation-date>
    <dc:date>2024-12-18T23:51:33Z</dc:date>
  </office:meta>
</office:document-meta>
</file>