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вязи-с-проведением-международного-конкурса-социальной-антикоррупционной-рекламы-вместе-против-коррупции"/>В связи с проведением Международного конкурса социальной антикоррупционной рекламы "Вместе против коррупции!<text:bookmark-end text:name="в-связи-с-проведением-международного-конкурса-социальной-антикоррупционной-рекламы-вместе-против-коррупции"/></text:h>
      <text:p text:style-name="First_20_paragraph">17.09.2024</text:p>
      <text:p text:style-name="Text_20_body">В связи с проведением Международного конкурса социальной антикоррупционной рекламы "Вместе против коррпуации!, прокуратура Юго-Западного административного округа г. Москвы сообщает, что прием конкурсных работ (антикоррупционных плакатов, видеороликов и рисунков) осуществляется до 1 октября 2024 года на сайте конкурса.</text:p>
      <text:p text:style-name="Text_20_body">https://www.anticorruption.life/%D0%B4%D0%BE</text:p>
      <text:p text:style-name="Text_20_body">По указанной ссылке можно ознакомиться с правилами проведения конкурса, которые доступны на всех официальных языках Организации Объединенных Наций.<text:line-break/>Подведение итогов конкурса приурочено к Международному дню борьбы с корруацией - 9 декабря."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570178.html" office:name=""><text:span text:style-name="Definition">http://ubutovo.mos.ru/events/detail/1257017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7T12:36:23Z</meta:creation-date>
    <dc:date>2024-09-17T12:36:23Z</dc:date>
  </office:meta>
</office:document-meta>
</file>