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суд-направлено-уголовное-дело-в-отношении-обвиняемого-в-нарушении-правил-дорожного-движения"/>В суд направлено уголовное дело в отношении обвиняемого в нарушении правил дорожного движения<text:bookmark-end text:name="в-суд-направлено-уголовное-дело-в-отношении-обвиняемого-в-нарушении-правил-дорожного-движения"/></text:h>
      <text:p text:style-name="First_20_paragraph">24.07.2024</text:p>
      <text:p text:style-name="Text_20_body">В суд направлено уголовное дело в отношении обвиняемого в нарушении правил дорожного движения, повлекшее по неосторожности смерть человека, совершенное в состоянии опьянения и сопряженное с оставлением места его совершения лицом, не имеющим права управления транспортными средствами.</text:p>
      <text:p text:style-name="Text_20_body">Прокуратурой Юго-Западного административного округа утверждено обвинительное заключение по уголовному делу по обвинению в совершении преступления, предусмотренного п.п б», «в» ч. 4 ст. 264 УК РФ (нарушение правил дорожного движения и эксплуатация транспортных средств, повлекшие по неосторожности смерть человека) Установлено, что в марте 2024 года, уроженец Армении, приблизившись на автомобиле к регулируемому светофорами перекрестку в районе Южное Бутово г. Москвы, нарушил требования правил дорожного движения, в результате чего произошло дорожно-транспортное происшествие.</text:p>
      <text:p text:style-name="Text_20_body">Пассажиру автомобиля обвиняемого и водителю второго автомобиля, участвовавшем в ДТП, причинены телесные повреждения, в результате которых пассажир автомобиля обвиняемого скончался. Преступление обвиняемый совершил в состоянии алкогольного опьянения.</text:p>
      <text:p text:style-name="Text_20_body">Уголовное дело направлено в Зюзинский районный суд г. Москвы для рассмотрения по существу. В настоящее время обвиняемому избрана мера пресечения в виде заключения под стражу.</text:p>
      <text:p text:style-name="Text_20_body"><text:line-break/></text:p>
      <text:p text:style-name="Text_20_body">Адрес страницы: <text:a xlink:type="simple" xlink:href="http://ubutovo.mos.ru/events/detail/12490998.html" office:name=""><text:span text:style-name="Definition">http://ubutovo.mos.ru/events/detail/12490998.html</text:span></text:a></text:p>
      <text:p text:style-name="Text_20_body"><text:a xlink:type="simple" xlink:href="http://ubutovo.mos.ru" office:name=""><text:span text:style-name="Definition">Управа района Южное Бут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12-12T19:57:42Z</meta:creation-date>
    <dc:date>2024-12-12T19:57:42Z</dc:date>
  </office:meta>
</office:document-meta>
</file>