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общаем-что-19.07.2024-в-1400-в-прокуратуре-юго-западного-административного-округа-г.-москвы-пройдет-личный-прием-заместителя-прокурора-хорошиловой-н.ю."/>Сообщаем, что 19.07.2024 в 14:00 в прокуратуре Юго-Западного административного округа г. Москвы пройдет личный прием заместителя прокурора Хорошиловой Н.Ю.<text:bookmark-end text:name="сообщаем-что-19.07.2024-в-1400-в-прокуратуре-юго-западного-административного-округа-г.-москвы-пройдет-личный-прием-заместителя-прокурора-хорошиловой-н.ю."/></text:h>
      <text:p text:style-name="First_20_paragraph">11.07.2024</text:p>
      <text:p text:style-name="Text_20_body">Сообщаем, что 19.07.2024 в 14:00 в прокуратуре Юго-Западного административного округа г. Москвы по адресу: ул. Наметкина, д. 11, к. 2, пройдет личный прием заместителя прокурора г. Москвы Хорошиловой Натальи Юрьевна по вопросам нарушений прав и законных интересов несовершеннолетних.<text:line-break/>Осуществить запись на прием можно по рабочему телефону канцелярии прокуратуры округа 8-495-332-42-20</text:p>
      <text:p text:style-name="Text_20_body"><text:line-break/></text:p>
      <text:p text:style-name="Text_20_body">Адрес страницы: <text:a xlink:type="simple" xlink:href="http://ubutovo.mos.ru/events/detail/12473371.html" office:name=""><text:span text:style-name="Definition">http://ubutovo.mos.ru/events/detail/12473371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1T07:33:49Z</meta:creation-date>
    <dc:date>2024-07-11T07:33:49Z</dc:date>
  </office:meta>
</office:document-meta>
</file>