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проведен-анализ-работы-в-сфере-обеспечения-безопасности-дорожного-движения"/>Прокуратурой проведен анализ работы в сфере обеспечения безопасности дорожного движения<text:bookmark-end text:name="прокуратурой-проведен-анализ-работы-в-сфере-обеспечения-безопасности-дорожного-движения"/></text:h>
      <text:p text:style-name="First_20_paragraph">25.06.2024</text:p>
      <text:p text:style-name="Text_20_body">В 2023 году прокуратурой Юго-Западного административного округа<text:line-break/>г. Москвы продолжена работа по предъявлению в суды исковых заявлений в порядке ст. 39 Кодекса административного судопроизводства РФ о прекращении действия права управления транспортными средствами лиц, имеющих медицинские противопоказания, страдающими наркотической зависимостью и состоящими на учете в наркологическом или психоневрологическом диспансерах.</text:p>
      <text:p text:style-name="Text_20_body">В соответствии с положениями ст. 2 Федерального закона от 10.12.1995 № 196 «О безопасности дорожного движения» (далее – Закон) безопасность дорожного движения заключается в состоянии данного процесса, отражающем степень защищенности его участников от дорожно-транспортных происшествий и их последствий. Обеспечение безопасности дорожного движения осуществляется деятельностью, направленной на предупреждение причин возникновения дорожно-транспортных происшествий, снижение тяжести их последствий. Участником дорожного движения является лицо, принимающее непосредственное участие в процессе дорожного движения.</text:p>
      <text:p text:style-name="Text_20_body">Одним из основных направлений обеспечения безопасности дорожного движения, согласно требованиям ст. 5 Закона, является проведение комплекса мероприятий по медицинскому обеспечению безопасности дорожного движения.</text:p>
      <text:p text:style-name="Text_20_body">В силу ст. 23 Закона медицинское обеспечение безопасности дорожного движения заключается в обязательном медицинском освидетельствовании и переосвидетельствовании кандидатов в водители и водителей транспортных средств. Целью которого является определение у водителей и кандидатов в водители медицинских противопоказаний или ограничений к водительской деятельности.</text:p>
      <text:p text:style-name="Text_20_body">Статьей 28 Закона определено, что ухудшение здоровья водителя, препятствующее безопасному управлению транспортными средствами, подтвержденное медицинским заключением, является основанием прекращения действия права на управление транспортными средствами.</text:p>
      <text:p text:style-name="Text_20_body">Таким образом, федеральным законодательством в области безопасности дорожного движения, возникновение и наличие права на управление транспортными средствами поставлено в прямую зависимость от состояния здоровья водителя.</text:p>
      <text:p text:style-name="Text_20_body">Поскольку задачами Закона являются охрана жизни, здоровья и имущества граждан, защита их прав и законных интересов, а также защита интересов общества и государства путем предупреждения дорожно-транспортных происшествий, снижения тяжести их последствий, управление транспортными средствами лицами, имеющими медицинские противопоказания к данной деятельности, нарушает права и законные интересы неопределенного круга лиц и не отвечает принципам безопасности дорожного движения.</text:p>
      <text:p text:style-name="Text_20_body">Управление мото и автотранспортными средствами лицами, имеющими медицинские противопоказания к указанному виду деятельности, ставят под угрозу жизнь и здоровье других участников дорожного движения, круг которых не определен, то есть не отвечает основным принципам обеспечения безопасности дорожного движения и свидетельствует о недопустимом, согласно ст. 10 Гражданского кодекса РФ, злоупотреблении правом.</text:p>
      <text:p text:style-name="Text_20_body">Учитывая изложенное, прокуратурой Юго-Западного административного округа г. Москвы во взаимодействии с отделом ГИБДД УВД по ЮЗАО ГУ МВД России по г. Москве, медицинскими учреждениями в текущем году выявлено 26 лиц указанной категории, в связи с чем в суды направлены исковые заявления о прекращении действия их права на управление транспортными средствами, требования прокурора удовлетворены в полном объеме, фактическое исполнение судебных решений поставлено прокуратурой административного округа на контроль.</text:p>
      <text:p text:style-name="Text_20_body"><text:line-break/></text:p>
      <text:p text:style-name="Text_20_body">Адрес страницы: <text:a xlink:type="simple" xlink:href="http://ubutovo.mos.ru/events/detail/12443465.html" office:name=""><text:span text:style-name="Definition">http://ubutovo.mos.ru/events/detail/1244346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23:41:25Z</meta:creation-date>
    <dc:date>2024-07-30T23:41:25Z</dc:date>
  </office:meta>
</office:document-meta>
</file>