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проведена-проверка-соблюдения-требований-федерального-законодательства-об-охране-труда-работников."/>Прокуратурой проведена проверка соблюдения требований федерального законодательства об охране труда работников.<text:bookmark-end text:name="прокуратурой-проведена-проверка-соблюдения-требований-федерального-законодательства-об-охране-труда-работников."/></text:h>
      <text:p text:style-name="First_20_paragraph">25.06.2024</text:p>
      <text:p text:style-name="Text_20_body">В ходе проведенной проверки установлено, что хозяйствующим субъектом в нарушение требований законодательства об охране труда допущено наличие проемов в защитных ограждениях по периметру строительной площадки, а также отсутствие освещения вокруг строительной площадки, участков работ и рабочих мест, проездов и подходов к ним в темное время суток; произведено стихийное складирование строительных материалов и конструкций, мусора вне установленных мест складирования; имели место факты производства работниками организации сварочных работ без защитных очков или защитного щитка; а также не обеспечения сотрудников, занятых разборкой строений, уборкой отходов и мусора, средствами зашиты органов дыхания.</text:p>
      <text:p text:style-name="Text_20_body">В связи с выявленными нарушениями прокуратурой округа генеральному директору строительной организации внесено представление, которое рассмотрено и удовлетворено, допущенные нарушения устранены, по результатам рассмотрения акта прокурорского реагирования к дисциплинарной ответственности привлечено | должностное лицо, по постановлению прокурора к административной ответственности, предусмотренной ч.1 ст. 5.27.1 КоАП РФ привлечено 1 виновное лицо.</text:p>
      <text:p text:style-name="Text_20_body"><text:line-break/></text:p>
      <text:p text:style-name="Text_20_body">Адрес страницы: <text:a xlink:type="simple" xlink:href="http://ubutovo.mos.ru/events/detail/12443439.html" office:name=""><text:span text:style-name="Definition">http://ubutovo.mos.ru/events/detail/12443439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5T14:27:44Z</meta:creation-date>
    <dc:date>2024-06-25T14:27:44Z</dc:date>
  </office:meta>
</office:document-meta>
</file>