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уд-направлено-уголовное-дело-об-убийстве-с-особой-жестокостью."/>В суд направлено уголовное дело об убийстве с особой жестокостью.<text:bookmark-end text:name="в-суд-направлено-уголовное-дело-об-убийстве-с-особой-жестокостью."/></text:h>
      <text:p text:style-name="First_20_paragraph">25.06.2024</text:p>
      <text:p text:style-name="Text_20_body">Прокуратурой ЮЗАО г. Москвы утверждено обвинительное заключение по уголовному делу по обвинению несовершеннолетнего в совершении преступления, предусмотренного п. «д» ч. 2 ст. 105 УК РФ (убийство, то есть умышленное причинение смерти другому человеку, совершенное с особой жестокостью).</text:p>
      <text:p text:style-name="Text_20_body"><text:line-break/></text:p>
      <text:p text:style-name="Text_20_body">Установлено, что 5 июля 2023 года, обвиняемый, находясь на детской площадке в Чечерском проезде, действуя умышленно, с особой жестокостью, осознавая общественную опасность своих действий, облил ранее знакомого ему 14- летнего мальчика горючей жидкостью (бензином) и поджег, после с места преступления скрылся.</text:p>
      <text:p text:style-name="Text_20_body"><text:line-break/></text:p>
      <text:p text:style-name="Text_20_body">Пострадавший ребенок получил тяжелые ожоги, от которых позднее скончался в больнице.</text:p>
      <text:p text:style-name="Text_20_body"><text:line-break/></text:p>
      <text:p text:style-name="Text_20_body">Уголовное дело направлено в Зюзинский районный суд г. Москвы для рассмотрения по существу. Обвиняемый содержится под стражей.</text:p>
      <text:p text:style-name="Text_20_body"><text:line-break/></text:p>
      <text:p text:style-name="Text_20_body">Адрес страницы: <text:a xlink:type="simple" xlink:href="http://ubutovo.mos.ru/events/detail/12443404.html" office:name=""><text:span text:style-name="Definition">http://ubutovo.mos.ru/events/detail/1244340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8T20:27:23Z</meta:creation-date>
    <dc:date>2024-12-08T20:27:23Z</dc:date>
  </office:meta>
</office:document-meta>
</file>