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прокурора-юго-западного-административного-округа-г.-москвы-сергей-синайский-и-помощник-прокурора-округа-екатерина-казорина-встретились-с-воспитанниками-центра-содействия-семейному-воспитанию-каховские-ромашки"/>Заместитель прокурора Юго-Западного административного округа г. Москвы Сергей Синайский и помощник прокурора округа Екатерина Казорина встретились с воспитанниками Центра содействия семейному воспитанию "Каховские ромашки"<text:bookmark-end text:name="заместитель-прокурора-юго-западного-административного-округа-г.-москвы-сергей-синайский-и-помощник-прокурора-округа-екатерина-казорина-встретились-с-воспитанниками-центра-содействия-семейному-воспитанию-каховские-ромашки"/></text:h>
      <text:p text:style-name="First_20_paragraph">06.06.2024</text:p>
      <text:p text:style-name="Text_20_body">День защиты детей отмечается 1 июня по всему миру, он напоминает взрослым о необходимости соблюдения прав детей на жизнь, свободу мнения, образование и отдых, на защиту от физического и психологического насилия.</text:p>
      <text:p text:style-name="Text_20_body"><text:line-break/></text:p>
      <text:p text:style-name="Text_20_body">В преддверии Дня защиты детей первый заместитель прокурора Юго-Западного административного округа г. Москвы Сергей Синайский и помощник прокурора округа Екатерина Казорина встретились с воспитанниками Центра содействия семейному воспитанию "Каховские ромашки".</text:p>
      <text:p text:style-name="Text_20_body"><text:line-break/></text:p>
      <text:p text:style-name="Text_20_body">Работники надзорного ведомства поздравили работников центра с наступающим праздником, а ребятам вручили подарки, которые пригодятся им в предстоящем летнем отдыхе. В конце встречи ребят ждал стол в угощениям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409453.html" office:name=""><text:span text:style-name="Definition">http://ubutovo.mos.ru/events/detail/12409453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1T12:22:18Z</meta:creation-date>
    <dc:date>2024-06-11T12:22:18Z</dc:date>
  </office:meta>
</office:document-meta>
</file>