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в-рамках-правового-просвещения-проведено-мероприятие-с-трудовым-коллективом-ооо-эгида"/>«Прокуратурой в рамках правового просвещения проведено мероприятие с трудовым коллективом ООО «Эгида»<text:bookmark-end text:name="прокуратурой-в-рамках-правового-просвещения-проведено-мероприятие-с-трудовым-коллективом-ооо-эгида"/></text:h>
      <text:p text:style-name="First_20_paragraph">04.06.2024</text:p>
      <text:p text:style-name="Text_20_body">Помощником прокурора Юго-Западного административного округа г. Москвы Чернокоз Лилией проведена лекция в трудовом коллективе ООО «Эгида» по теме: «Прокурорский надзор за соблюдением трудовых прав граждан».</text:p>
      <text:p text:style-name="Text_20_body">Работникам разъяснены требования действующего законодательства, а также даны ответы на интересующие вопросы по данному направлению.»</text:p>
      <text:p text:style-name="Text_20_body"><text:line-break/></text:p>
      <text:p text:style-name="Text_20_body">Адрес страницы: <text:a xlink:type="simple" xlink:href="http://ubutovo.mos.ru/events/detail/12402811.html" office:name=""><text:span text:style-name="Definition">http://ubutovo.mos.ru/events/detail/12402811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4T06:33:02Z</meta:creation-date>
    <dc:date>2024-06-04T06:33:02Z</dc:date>
  </office:meta>
</office:document-meta>
</file>