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проведена-проверка-соблюдения-требований-трудового-законодательства-об-оплате-труда"/>Прокуратурой проведена проверка соблюдения требований трудового законодательства об оплате труда<text:bookmark-end text:name="прокуратурой-проведена-проверка-соблюдения-требований-трудового-законодательства-об-оплате-труда"/></text:h>
      <text:p text:style-name="First_20_paragraph">29.05.2024</text:p>
      <text:p text:style-name="Text_20_body">Прокуратурой Юго-Западного административного округа г. Москвы проведена проверка по обращению бывшего работника о невыплате заработной платы, а также окончательного расчета при увольнении ООО «Хоккейная Лига 3на3».</text:p>
      <text:p text:style-name="Text_20_body">Установлено, что за период с ноября 2023 года по январь 2024 года организацией не осуществлялась выплата заработной платы работникам организации в полном объеме более двух месяцев, а также частично не выплачивалась заработная плата более трех месяцев. Кроме того, с двумя работникам организации не произведен окончательный расчет по факту их увольнения.</text:p>
      <text:p text:style-name="Text_20_body">Также в ходе проверки выявлены иные нарушения трудового законодательства в организации.</text:p>
      <text:p text:style-name="Text_20_body">В ходе проверки произведен анализ документации организации по результатам которого выявлено, что мер по погашению задолженности по заработной плате руководством ООО «Хоккейная Лига 3на3» не предпринималось, финансово-хозяйственная деятельность, в том числе по расчетам с контрагентами, физическими и юридическими лицами, осуществлялась.</text:p>
      <text:p text:style-name="Text_20_body">По факту выявленных нарушений прокурором внесено представление об устранении нарушений, вынесены постановления об административных правонарушениях в отношении генерального директора и организации, предусмотренных ч. 1 ст. 5.27 КоАП РФ, ч. 6 ст. 5.27 КоАП РФ в отношении юридического лица.</text:p>
      <text:p text:style-name="Text_20_body">Кроме того, прокурором вынесено постановление в порядке п. 2 ч. 2 ст. 37 УПК РФ о направлении материалов руководителю следственного органа для решения вопроса об уголовном преследовании должностных лиц ООО «Хоккейная Лига 3на3» по признакам преступления, предусмотренного ч. 2 ст. 145.1 УК РФ (невыплата заработной платы, пенсий, стипендий, пособий и иных выплат)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393997.html" office:name=""><text:span text:style-name="Definition">http://ubutovo.mos.ru/events/detail/1239399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9T09:58:06Z</meta:creation-date>
    <dc:date>2024-05-29T09:58:06Z</dc:date>
  </office:meta>
</office:document-meta>
</file>