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рокуратурой-юзао-проведена-проверка-исполнения-налогового-законодательствам"/>Прокуратурой ЮЗАО проведена проверка исполнения налогового законодательствам<text:bookmark-end text:name="прокуратурой-юзао-проведена-проверка-исполнения-налогового-законодательствам"/></text:h>
      <text:p text:style-name="First_20_paragraph">27.05.2024</text:p>
      <text:p text:style-name="Text_20_body">Прокуратурой Юго-Западного административного округа г. Москвы проведена проверка исполнения налогового законодательства на поднадзорной территории.</text:p>
      <text:p text:style-name="Text_20_body">Установлено, что в соответствии со сведениями, содержащимися в ЕГРЮЛ, генеральным директором и учредителем многочисленных коммерческих организаций с минимальным уставным капиталом является одно и то же лицо.</text:p>
      <text:p text:style-name="Text_20_body">Из материалов мероприятий налогового контроля следовало, что указанному гражданину юридические лица не знакомы, генеральным директором последний не является, деятельность в них не осуществлял, при этом гражданин также сообщил, что при регистрации указанных организаций действовал в интересах третьих лиц.</text:p>
      <text:p text:style-name="Text_20_body">Таким образом проверка показала, что юридические лица были созданы без цели управления, в финансово-хозяйственной деятельности обществ генеральный директор не участвовал, сведений о деятельности не имеет.</text:p>
      <text:p text:style-name="Text_20_body">По данному факту прокуратурой округа в орган предварительного расследования направлены материалы проверки для решения вопроса об уголовном преследовании по п. «б» ч. 2 ст. 173.1 УК РФ, по результатам рассмотрения которых принято решение о возбуждении уголовного дела.</text:p>
      <text:p text:style-name="Text_20_body"><text:line-break/></text:p>
      <text:p text:style-name="Text_20_body"><text:line-break/></text:p>
      <text:p text:style-name="Text_20_body">Адрес страницы: <text:a xlink:type="simple" xlink:href="http://ubutovo.mos.ru/events/detail/12389381.html" office:name=""><text:span text:style-name="Definition">http://ubutovo.mos.ru/events/detail/12389381.html</text:span></text:a></text:p>
      <text:p text:style-name="Text_20_body"><text:a xlink:type="simple" xlink:href="http://ubutovo.mos.ru" office:name=""><text:span text:style-name="Definition">Управа района Южное Бут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12-09T05:06:50Z</meta:creation-date>
    <dc:date>2024-12-09T05:06:50Z</dc:date>
  </office:meta>
</office:document-meta>
</file>