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прокуратурой-проведена-проверка-соблюдения-требований-федерального-законодательства-об-охране-труда-работников."/>Прокуратурой проведена проверка соблюдения требований федерального законодательства об охране труда работников.<text:bookmark-end text:name="прокуратурой-проведена-проверка-соблюдения-требований-федерального-законодательства-об-охране-труда-работников."/></text:h>
      <text:p text:style-name="First_20_paragraph">06.12.2023</text:p>
      <text:p text:style-name="Text_20_body">Прокуратурой Юго-Западного административного округа г. Москвы проведена проверка исполнения строительной организацией требований законодательства об охране труда на объекте с адресным ориентиром: г. Москва, ул. Вавилова, вл. 11, 13/А.</text:p>
      <text:p text:style-name="Text_20_body">В ходе проведенной проверки установлено, что хозяйствующим субъектом в нарушение требований законодательства об охране труда допущено наличие проемов в защитных ограждениях по периметру строительной площадки, а также отсутствие освещения вокруг строительной площадки, участков работ и рабочих мест, проездов и подходов к ним в темное время суток; произведено стихийное складирование строительных материалов и конструкций, мусора вне установленных мест складирования; имели место факты производства работниками организации сварочных работ без защитных очков или защитного щитка; а также не обеспечения сотрудников, занятых разборкой строений, уборкой отходов и мусора, средствами зашиты органов дыхания.</text:p>
      <text:p text:style-name="Text_20_body">В связи с выявленными нарушениями прокуратурой округа генеральному директору строительной организации внесено представление, которое рассмотрено и удовлетворено, допущенные нарушения устранены, по результатам рассмотрения акта прокурорского реагирования к дисциплинарной ответственности привлечено 1 должностное лицо, по постановлению прокурора к административной ответственности, предусмотренной ч.1 ст. 5.27.1 КоАП РФ привлечено 1 виновное лицо.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Первый заместитель</text:p>
            <text:p text:style-name="Table_20_Contents">прокурора округа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С.А. Синайский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ubutovo.mos.ru/events/detail/12028124.html" office:name=""><text:span text:style-name="Definition">http://ubutovo.mos.ru/events/detail/1202812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8T15:33:32Z</meta:creation-date>
    <dc:date>2025-02-28T15:33:32Z</dc:date>
  </office:meta>
</office:document-meta>
</file>