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 style:rel-width="100%"/>
    </style:style>
    <style:style style:name="Table1.A" style:family="table-column">
      <style:table-column-properties style:rel-column-width="21845*"/>
    </style:style>
    <style:style style:name="Table1.B" style:family="table-column">
      <style:table-column-properties style:rel-column-width="21845*"/>
    </style:style>
    <style:style style:name="Table1.C" style:family="table-column">
      <style:table-column-properties style:rel-column-width="21845*"/>
    </style:style>
  </office:automatic-styles>
  <office:body>
    <office:text>
      <text:h text:style-name="Heading_20_3" text:outline-level="3"><text:bookmark-start text:name="прокуратурой-проведена-проверка-соблюдения-законодательства-об-обращении-с-отходами."/>«Прокуратурой проведена проверка соблюдения законодательства об обращении с отходами.<text:bookmark-end text:name="прокуратурой-проведена-проверка-соблюдения-законодательства-об-обращении-с-отходами."/></text:h>
      <text:p text:style-name="First_20_paragraph">06.12.2023</text:p>
      <text:p text:style-name="Text_20_body">По результатам проведенного прокуратурой Юго-Западного административного округа мониторинга опубликованных в сети Интернет сведений установлены неединичные жалобы на захламление территорий административного округа строительным мусором и иными отходами.</text:p>
      <text:p text:style-name="Text_20_body">В этой связи прокуратурой административного округа с привлечением специалистов Департамента природопользования г. Москвы организованы совместные проверочные мероприятия, по результатам которых выявлен факт самовольного завоза и отвала грунта, строительного и бытового мусора на площади более 44 кв. м. м общим объемом свыше 17 куб. м. на территории, с адресным ориентиром: г. Москва, ул. Щербинская, влд. 48а, стр. 2, что повлекло причинение существенного материального ущерба государству.</text:p>
      <text:p text:style-name="Text_20_body">По данному факту материалы прокурорской проверки направлены в порядке п. 2 ч. 2 ст. 37 УПК РФ в орган предварительного расследования, которым возбуждено и расследуется уголовное дело по ч. 1 ст. 330 УК РФ.</text:p>
      <text:p text:style-name="Text_20_body">Несанкционированная свалка ликвидирована.»</text:p>
      <table:table table:name="Table1" table:style-name="Table1">
        <table:table-column table:style-name="Table1.A"/>
        <table:table-column table:style-name="Table1.B"/>
        <table:table-column table:style-name="Table1.C"/>
        <table:table-row>
          <table:table-cell table:style-name="TableRowCell" office:value-type="string">
            <text:p text:style-name="Table_20_Contents">Первый заместитель</text:p>
            <text:p text:style-name="Table_20_Contents">прокурора округа</text:p>
      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С.А. Синайский</text:p>
          </table:table-cell>
        </table:table-row>
      </table:table>
      <text:p text:style-name="First_20_paragraph"><text:line-break/></text:p>
      <text:p text:style-name="Text_20_body">Адрес страницы: <text:a xlink:type="simple" xlink:href="http://ubutovo.mos.ru/events/detail/12028120.html" office:name=""><text:span text:style-name="Definition">http://ubutovo.mos.ru/events/detail/12028120.html</text:span></text:a></text:p>
      <text:p text:style-name="Text_20_body"><text:a xlink:type="simple" xlink:href="http://ubutovo.mos.ru" office:name=""><text:span text:style-name="Definition">Управа района Южное Бут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2-06T10:48:19Z</meta:creation-date>
    <dc:date>2023-12-06T10:48:19Z</dc:date>
  </office:meta>
</office:document-meta>
</file>