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при-координирующей-роли-прокуратуры-на-юго-западе-москвы-пресечена-деятельность-мошеннического-пункта-ремонта-техники."/>При координирующей роли прокуратуры на юго-западе Москвы пресечена деятельность мошеннического пункта ремонта техники.<text:bookmark-end text:name="при-координирующей-роли-прокуратуры-на-юго-западе-москвы-пресечена-деятельность-мошеннического-пункта-ремонта-техники."/></text:h>
      <text:p text:style-name="First_20_paragraph">06.12.2023</text:p>
      <text:p text:style-name="Text_20_body">Злоумышленники открыли сервисный центр на ул. Гарибальди и принимали в ремонт у граждан различную технику, в том числе принтеры, ноутбуки, парогенераторы, телевизоры.</text:p>
      <text:p text:style-name="Text_20_body">Получая полную или частичную предоплату, они какой-либо ремонт не осуществляли, денежные средства, а в ряде случаем, и технику, не возвращали.</text:p>
      <text:p text:style-name="Text_20_body">От действий злоумышленников пострадали 7 граждан.</text:p>
      <text:p text:style-name="Text_20_body">Так, 30-летняя пострадавшая сдала в сервисный центр свой ноутбук стоимостью 100 тыс. рублей, где ремонт оценили в 23,6 тыс. рублей, сообщив, что заказ будет готов через несколько дней. Переведя оплату, женщина стала ждать, однако в оговоренные сроки работы не были выполнены, а злоумышленники попросили доплатить еще 5 тыс. рублей. На следующий день курьер привез ноутбук, но он по-прежнему не работал. Ноутбук вновь забрали в ремонт, после чего так и не вернули.</text:p>
      <text:p text:style-name="Text_20_body">51-летний мужчина сдал сломанный монитор, переведя аферистам 20 тыс. рублей в качестве оплаты за работу, однако ремонт произведен не был, детали, которые якобы были заменены, сотрудники сервиса показать пострадавшему отказались.</text:p>
      <text:p text:style-name="Text_20_body">В ходе обысков на месте преступления и по местам жительства фигурантов изъяты банковские карты, на которые поступали денежные средства потерпевших, бухгалтерские документы и иные доказательства.</text:p>
      <text:p text:style-name="Text_20_body">Двое организаторов престпуной схемы задержаны в порядке ст. 91 УПК РФ, в ближайшее время суд с участием прокурора рассмотрит вопрос об избрании им меры пресечения.</text:p>
      <text:p text:style-name="Text_20_body">Привлечение указанных лиц, а также еще ряда соучастников к уголовной ответственности за мошенничество (ч. 4 ст. 159 УК РФ) на контроле в прокуратуре Юго-Западного административного округа г. Москвы.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Первый заместитель</text:p>
            <text:p text:style-name="Table_20_Contents">прокурора ок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.А. Синайский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2028118.html" office:name=""><text:span text:style-name="Definition">http://ubutovo.mos.ru/events/detail/1202811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31T07:27:03Z</meta:creation-date>
    <dc:date>2024-12-31T07:27:03Z</dc:date>
  </office:meta>
</office:document-meta>
</file>