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зюзинским-межрайонным-прокурором-г.-москвы-осуществлен-выездной-прием-граждан-в-зюзинском-отделе-судебных-приставов-уфссп-россии-по-г.-москве"/>Зюзинским межрайонным прокурором г. Москвы осуществлен выездной прием граждан в Зюзинском отделе судебных приставов УФССП России по г. Москве<text:bookmark-end text:name="зюзинским-межрайонным-прокурором-г.-москвы-осуществлен-выездной-прием-граждан-в-зюзинском-отделе-судебных-приставов-уфссп-россии-по-г.-москве"/></text:h>
      <text:p text:style-name="First_20_paragraph">15.11.2023</text:p>
      <text:p text:style-name="Text_20_body">Зюзинским межрайонным прокурором г. Москвы осуществлен выездной прием граждан в Зюзинском отделе судебных приставов</text:p>
      <text:p text:style-name="Text_20_body">УФССП России по г. Москве</text:p>
      <text:p text:style-name="Text_20_body"><text:line-break/></text:p>
      <text:p text:style-name="Text_20_body">Зюзинским межрайонным прокурором Кречетовой Евгенией проведен выездной прием граждан в Зюзинском отделе судебных приставов УФССП</text:p>
      <text:p text:style-name="Text_20_body">России по г. Москве</text:p>
      <text:p text:style-name="Text_20_body"><text:line-break/></text:p>
      <text:p text:style-name="Text_20_body">На прием к межрайонному прокурору обратилось более 7 человек.</text:p>
      <text:p text:style-name="Text_20_body">Граждане обратились за разьяснениями по вопросам исполнения судебными приставами требований, содержащихся в исполнительных документах.</text:p>
      <text:p text:style-name="Text_20_body"><text:line-break/></text:p>
      <text:p text:style-name="Text_20_body">Так, заявители в ряде случаев жалуются на невыплату алиментных</text:p>
      <text:p text:style-name="Text_20_body">платежей, бездействии судебных приставов-исполнителей в</text:p>
      <text:p text:style-name="Text_20_body">части привлечения к административной ответственности должников по алиментным обязательствам.</text:p>
      <text:p text:style-name="Text_20_body"><text:line-break/></text:p>
      <text:p text:style-name="Text_20_body">Каждое поступившее в ходе личного приема обращение поставлено на контроль, по ним организованы проверки.</text:p>
      <text:p text:style-name="Text_20_body">В случае выявления нарушений законов, будут приняты исчерпывающие меры прокурорского реагирования</text:p>
      <text:p text:style-name="Text_20_body"><text:line-break/></text:p>
      <text:p text:style-name="Text_20_body"><text:line-break/></text:p>
      <text:p text:style-name="Text_20_body">Адрес страницы: <text:a xlink:type="simple" xlink:href="http://ubutovo.mos.ru/events/detail/11983284.html" office:name=""><text:span text:style-name="Definition">http://ubutovo.mos.ru/events/detail/11983284.html</text:span></text:a></text:p>
      <text:p text:style-name="Text_20_body"><text:a xlink:type="simple" xlink:href="http://ubutovo.mos.ru" office:name=""><text:span text:style-name="Definition">Управа района Южное Бут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10T05:32:38Z</meta:creation-date>
    <dc:date>2024-12-10T05:32:38Z</dc:date>
  </office:meta>
</office:document-meta>
</file>