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светительская-программа-вдохновение-от-наставников-праздник-педагогов-в-год-педагога"/>Просветительская программа «Вдохновение от наставников: Праздник педагогов в год педагога»<text:bookmark-end text:name="просветительская-программа-вдохновение-от-наставников-праздник-педагогов-в-год-педагога"/></text:h>
      <text:p text:style-name="First_20_paragraph">30.10.2023</text:p>
      <text:p text:style-name="Text_20_body">Автономная некоммерческая организация «Агентство поддержки государственных инициатив» и редакция средства массовой информации «Единыйурок.рф» в рамках деятельности федеральной инновационной площадки Минобрнауки России запустили просветительскую программу «Вдохновение от наставников: Праздник педагогов в год педагога» (далее - программа).</text:p>
      <text:p text:style-name="Text_20_body">Программа приурочена к проведению в 2023 году Года педагога и наставника, объявленного указом Президента Российской Федерации от 27.06.2022 № 401.</text:p>
      <text:p text:style-name="Text_20_body">Основная цель программы - поздравить и отметить важную роль педагогов в образовании и воспитании нового поколения, а также вдохновить их на дальнейшую творческую работу.</text:p>
      <text:p text:style-name="Text_20_body">В рамках программы приглашаются известные и влиятельные личности из различных сфер деятельности, которые выступают с поздравлениями педагогов всей страны, отмечая современные вызовы и возможности педагогической профессии, отметив необходимость поддержки и развития личного, профессионального развития представителей педагогической профессии.</text:p>
      <text:p text:style-name="Text_20_body">Важным аспектом программы стало обращение к педагогической общественности, которая связана с профессиональной деятельностью наставника, что позволит обратить внимание на важность преподавания отдельных учебных дисциплин и необходимостью подготовки обучающихся к данной профессиональной деятельности.</text:p>
      <text:p text:style-name="Text_20_body">Таким образом, реализация проекта позволяет сформировать эмоциональный и вдохновляющий инструмент повышения мотивации и самооценки педагогов, признавая их вклад и важность их работы.<text:line-break/></text:p>
      <text:p text:style-name="Text_20_body">На сегодняшний день в программе приняли участие руководящий состав Государственной Думы Федерального Собрания Российской Федерации и федеральных органов исполнительной власти, а также Полномочный Представитель Правительства Российской Федерации в Конституционном Суде Российской Федерации и Верховном Суде Российской Федерации М.В. Барщевский, Уполномоченный по правам человека в Российской Федерации Т.Н. Москалькова и Уполномоченный по правам ребенка при Президенте Российской Федерации М.А. Львова-Белова.</text:p>
      <text:p text:style-name="Text_20_body">Подготовленные приветствия представлены в категории «Вдохновение от наставников» раздела «Мероприятия» портала «Единыйурок.рф».</text:p>
      <text:p text:style-name="Text_20_body"><text:line-break/></text:p>
      <text:p text:style-name="Text_20_body">Адрес страницы: <text:a xlink:type="simple" xlink:href="http://ubutovo.mos.ru/events/detail/11945941.html" office:name=""><text:span text:style-name="Definition">http://ubutovo.mos.ru/events/detail/1194594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24T20:37:40Z</meta:creation-date>
    <dc:date>2023-12-24T20:37:40Z</dc:date>
  </office:meta>
</office:document-meta>
</file>