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уголовной-ответственности-за-финансирование-экстремизма-и-терроризма"/>Об уголовной ответственности за финансирование экстремизма и терроризма<text:bookmark-end text:name="об-уголовной-ответственности-за-финансирование-экстремизма-и-терроризма"/></text:h>
      <text:p text:style-name="First_20_paragraph">11.10.2023</text:p>
      <text:p text:style-name="Text_20_body">Уголовный закон Российской Федерации содержит нормы, влекущие уголовную ответственность за содействие террористической и экстремистской деятельности. Формами такого содействия выступают финансирование терроризма и экстремизма.</text:p>
      <text:p text:style-name="Text_20_body">Общественная опасность оказания финансовых услуг при финансировании международных террористических организаций, групп либо отдельных лиц - террористов (экстремистов) и экстремистских организаций и сообществ обусловлена тем, что материальная поддержка осуществляется с осознанием того, что она предназначена для обеспечения деятельности организации, подготовки или совершения преступлений террористической и экстремистской направленности, в числе которых террористический акт, организация деятельности экстремистско-террористических, в том числе международных организаций и сообществ, незаконных вооруженных формирований, совершение взрывов, поджогов либо иных действий, которые направлены на разрушение или повреждение предприятий, сооружений, объектов транспортной инфраструктуры и транспортных средств, средств связи, объектов жизнеобеспечения населения либо нанесение вреда здоровью людей, что в свою очередь влечет подрыв экономической безопасности и (или) обороноспособности Российской Федерации.</text:p>
      <text:p text:style-name="Text_20_body">Формы финансирования могут выражаться в предоставлении предметов обмундирования, экипировки, средств связи, систематических отчислений или разовых взносов в общую кассу, приобретения недвижимости или оплаты стоимости ее аренды, а также в предоставлении денежных средств, предназначенных для подкупа должностных лиц.</text:p>
      <text:p text:style-name="Text_20_body">За финансирование терроризма предусмотрена ответственность по части 1.1 статьи 205.1 Уголовного кодекса Российской Федерации (далее – УК РФ). Максимальное наказание за совершение данного преступления составляет лишение свободы на срок до 15 лет, с использованием служебного положения - до 20 лет либо пожизненное заключение.</text:p>
      <text:p text:style-name="Text_20_body">Финансирование экстремизма влечет ответственность по части 1 статьи 282.3 Уголовного кодекса Российской Федерации. Максимальные санкции данной статьи предусматривают до 8 лет лишения свободы, в случае использования служебного положения - до 10 лет.</text:p>
      <text:p text:style-name="Text_20_body">При условии, что лицо впервые совершило такое преступление и своевременно сообщило о содеянном органам власти или иным образом способствовало предотвращению либо пресечению преступления, которое оно финансировало, законодатель допускает освобождение от уголовной ответственности (примечание к статье 282.3 УК РФ).</text:p>
      <text:p text:style-name="Text_20_body"><text:line-break/></text:p>
      <text:p text:style-name="Text_20_body">Адрес страницы: <text:a xlink:type="simple" xlink:href="http://ubutovo.mos.ru/events/detail/11890881.html" office:name=""><text:span text:style-name="Definition">http://ubutovo.mos.ru/events/detail/11890881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08:24:15Z</meta:creation-date>
    <dc:date>2025-02-20T08:24:15Z</dc:date>
  </office:meta>
</office:document-meta>
</file>