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уголовной-ответственности-за-повторное-управление-транспортным-средством-в-состоянии-опьянения."/>Об уголовной ответственности за повторное управление транспортным средством в состоянии опьянения.<text:bookmark-end text:name="об-уголовной-ответственности-за-повторное-управление-транспортным-средством-в-состоянии-опьянения."/></text:h>
      <text:p text:style-name="First_20_paragraph">11.10.2023</text:p>
      <text:p text:style-name="Text_20_body">Согласно примечанию к ст. 12.8 Кодекса Российской Федерации об административных правонарушениях (далее - КоАП РФ) употребление водителями веществ, вызывающих алкогольное или наркотическое опьянение, либо психотропных или иных вызывающих опьянение веществ, запрещено.</text:p>
      <text:p text:style-name="Text_20_body">За совершение указанных действий установлена административная ответственность.</text:p>
      <text:p text:style-name="Text_20_body">Вождение автомобиля в нетрезвом виде повлечет, согласно ч. 1 ст. 12.8 КоАП РФ, административный штраф в размере 30 000 рублей с лишением права управления транспортными средствами на срок от полутора до двух лет.</text:p>
      <text:p text:style-name="Text_20_body">Такое же наказание, но уже по ч. 2 ст. 12.8 КоАП РФ предусмотрено для лица, передавшего управление транспортным средством лицу, находящемуся в состоянии опьянения.</text:p>
      <text:p text:style-name="Text_20_body">При этом избежать ответственности, уклонившись от законного требования уполномоченного должностного лица о прохождении медицинского освидетельствования на состояние опьянения, не представляется возможным: по ст. 12.26 КоАП РФ водителю грозит административный штраф в размере 30 000 рублей и лишение права управления транспортными средствами на срок от полутора до двух лет.</text:p>
      <text:p text:style-name="Text_20_body">Наказуемо и невыполнение требований Правил дорожного движения о запрете водителю употреблять алкогольные напитки, наркотические или психотропные вещества после дорожно-транспортного происшествия, к которому он причастен. По ст. 12.27 КоАП РФ за этот проступок, либо за употребление алкоголя в присутствии сотрудника полиции, по требованию которого было остановлено транспортное средство, следует такое же административное наказание - штраф в размере 30 000 рублей и лишение права управления транспортными средствами на срок до двух лет.</text:p>
      <text:p text:style-name="Text_20_body">За повторное управление транспортом в состоянии опьянения законодатель предусмотрел более серьезную ответственность – уголовную.</text:p>
      <text:p text:style-name="Text_20_body">По ч. 1 ст. 264.1 Уголовного кодекса Российской Федерации (далее - УК РФ) управление автомобилем, трамваем либо другим механическим транспортным средством лицом, находящимся в состоянии опьянения, подвергнутым административному наказанию за управление транспортным средством в состоянии опьянения или за невыполнение законного требования уполномоченного должностного лица о прохождении медицинского освидетельствования на состояние опьянения, наказывается штрафом от 200 000 до 300 000 рублей (или в размере заработной платы или иного дохода за период от 1 года до 2 лет), либо обязательными работами на срок до 480 часов, либо принудительными работами на срок до 2 лет, либо лишением свободы на тот же срок.</text:p>
      <text:p text:style-name="Text_20_body"><text:line-break/></text:p>
      <text:p text:style-name="Text_20_body">Адрес страницы: <text:a xlink:type="simple" xlink:href="http://ubutovo.mos.ru/events/detail/11890870.html" office:name=""><text:span text:style-name="Definition">http://ubutovo.mos.ru/events/detail/1189087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9T03:51:01Z</meta:creation-date>
    <dc:date>2024-12-09T03:51:01Z</dc:date>
  </office:meta>
</office:document-meta>
</file>