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введении-новых-правил-путешествий-в-поездах."/>О введении новых правил путешествий в поездах.<text:bookmark-end text:name="о-введении-новых-правил-путешествий-в-поездах."/></text:h>
      <text:p text:style-name="First_20_paragraph">11.10.2023</text:p>
      <text:p text:style-name="Text_20_body">Министерством транспорта Российской Федерации 05.09.2022 утверждены правила перевозок пассажиров и багажа железнодорожным транспортом, направленные на повышение комфорта и безопасности путешественников, которые вступили в силу с 1 сентября 2023 года.</text:p>
      <text:p text:style-name="Text_20_body">Урегулирована покупка билета при истечении срока действия паспорта или свидетельства о рождении (в течение 90 дней с момента окончания их действия).</text:p>
      <text:p text:style-name="Text_20_body">Также установлен перечень документов, которые допускается использовать для приобретения билета. В их числе внутренний, дипломатический или служебный паспорт, паспорт иностранного гражданина, временное удостоверение личности гражданина, свидетельство о рождении (до 14 лет), удостоверение личности военнослужащего России или моряка, военный билет военнослужащих и курсантов военных образовательных организаций, справка об освобождении из мест лишения свободы или документ, удостоверяющий личность осужденного, вид на жительство иностранца или лица без гражданства, свидетельство о возращении из стран СНГ, справка о следовании иностранца в посольство своей страны.</text:p>
      <text:p text:style-name="Text_20_body">У пассажиров отмененных поездов появилось право переоформить билет вместо возмещения полной стоимости проезда.</text:p>
      <text:p text:style-name="Text_20_body">Ужесточены требования к транспортной безопасности. Если пассажир отказывается пройти досмотр на входе в здание железнодорожного вокзала, посадка в поезд будет запрещена.</text:p>
      <text:p text:style-name="Text_20_body">Предусмотрен порядок доставления до пункта следования безбилетных пассажиров до 16 лет. Контролеры и сотрудники поездной бригады обязаны передать их представителям органов внутренних дел в конечной точке, высаживать несовершеннолетних пассажиров запрещено.</text:p>
      <text:p text:style-name="Text_20_body">Изменения коснулись любителей домашних животных. Мелких собак теперь можно перевозить без клеток и контейнеров, однако в наморднике и на поводке. Животное должно располагаться на полу, находиться под постоянным контролем хозяина.</text:p>
      <text:p text:style-name="Text_20_body">Введен запрет на использование в пути музыкальных инструментов и средств звукоусиления.</text:p>
      <text:p text:style-name="Text_20_body">По требованию проводника вагона поездов дальнего следования пассажир, путешествующий на нижней полке, обязан предоставить место у столика пассажиру с верхней полки для приема пищи: в утренние часы с 7.00 до 10.00 и вечерние время с 19.00 до 21.00 не более 30 минут, в обеденное время с 12.00 до 15.00 не более 1 часа.</text:p>
      <text:p text:style-name="Text_20_body"><text:line-break/></text:p>
      <text:p text:style-name="Text_20_body">Адрес страницы: <text:a xlink:type="simple" xlink:href="http://ubutovo.mos.ru/events/detail/11890867.html" office:name=""><text:span text:style-name="Definition">http://ubutovo.mos.ru/events/detail/1189086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1T00:38:35Z</meta:creation-date>
    <dc:date>2024-10-21T00:38:35Z</dc:date>
  </office:meta>
</office:document-meta>
</file>