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авовом-статусе-потерпевшего-по-уголовному-делу."/>О правовом статусе потерпевшего по уголовному делу.<text:bookmark-end text:name="о-правовом-статусе-потерпевшего-по-уголовному-делу."/></text:h>
      <text:p text:style-name="First_20_paragraph">11.10.2023</text:p>
      <text:p text:style-name="Text_20_body">Уголовно-процессуальный закон относит потерпевшего к стороне обвинения (п. 47 ст. 5 УПК РФ) и наделяет его правом участвовать в уголовном преследовании обвиняемого, а по уголовным делам частного обвинения - выдвигать и поддерживать обвинение (ст. 22 УПК РФ). Для реализации этой процессуальной функции потерпевшему предоставлен широкий спектр процессуальных прав, которые объединены в ст. 42 УПК РФ, в том числе содержатся и в других статьях (например, в ч. 4 - 6 ст. 246 УПК РФ).</text:p>
      <text:p text:style-name="Text_20_body">Признание лица потерпевшим по уголовному делу служит гарантией реализации его конституционных прав.</text:p>
      <text:p text:style-name="Text_20_body">По смыслу закона, если потерпевшим признается физическое лицо, которому преступлением причинен физический, имущественный или моральный вред, все иные лица, в том числе близкие родственники, на чьи права и законные интересы преступление не было направлено, по общему правилу, процессуальными возможностями по их защите не наделяются.</text:p>
      <text:p text:style-name="Text_20_body">По уголовным делам о преступлениях, последствием которых явилась смерть лица, права потерпевшего переходят к одному из близких родственников и (или) близких погибшего (иные, за исключением близких родственников), а при их отсутствии или невозможности их участия в уголовном судопроизводстве - к одному из родственников (ч. 8 ст. 42 УПК РФ).</text:p>
      <text:p text:style-name="Text_20_body">В тех случаях, когда потерпевшим является несовершеннолетний или лицо, по своему физическому или психическому состоянию лишенное возможности самостоятельно защищать свои права и законные интересы к обязательному участию в уголовном деле привлекаются их законные представители или представители.</text:p>
      <text:p text:style-name="Text_20_body">Если несовершеннолетний потерпевший не имеет родителей и проживает один, в качестве законного представителя несовершеннолетнего признается представитель органа опеки и попечительств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1890865.html" office:name=""><text:span text:style-name="Definition">http://ubutovo.mos.ru/events/detail/11890865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7T16:12:22Z</meta:creation-date>
    <dc:date>2024-09-07T16:12:22Z</dc:date>
  </office:meta>
</office:document-meta>
</file>