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б-ответственности-за-умышленное-уничтожение-или-повреждение-чужого-имущества."/>Об ответственности за умышленное уничтожение или повреждение чужого имущества.<text:bookmark-end text:name="об-ответственности-за-умышленное-уничтожение-или-повреждение-чужого-имущества."/></text:h>
      <text:p text:style-name="First_20_paragraph">11.10.2023</text:p>
      <text:p text:style-name="Text_20_body">Умышленное уничтожение или повреждение чужого имущества, совершенное из хулиганских побуждений, путем поджога, взрыва или иным общеопасным способом, в случае реального причинения потерпевшему значительного ущерба, влечет уголовную ответственность по части 2 статьи 167 УК РФ.</text:p>
      <text:p text:style-name="Text_20_body">В том случае, если в результате указанных действий предусмотренные законом последствия не наступили по причинам, не зависящим от воли виновного, то содеянное при наличии у него умысла на причинение значительного ущерба рассматривается как покушение на умышленное уничтожение или повреждение чужого имущества.</text:p>
      <text:p text:style-name="Text_20_body">Если в результате поджога собственного имущества причинен значительный ущерб имуществу иного лица, либо совместному имуществу, принадлежавшему виновнику возгорания и иных лиц, такие действия также квалифицируются как умышленное уничтожение или повреждение чужого имущества путем поджога (часть 2 статьи 167 УК РФ).</text:p>
      <text:p text:style-name="Text_20_body">За совершение преступления, предусмотренного указанной статьёй законодатель предусмотрел наказание в виде принудительных работ либо лишения свободы на срок до 5 лет.</text:p>
      <text:p text:style-name="Text_20_body">Если при уничтожении или повреждении чужого имущества путем поджога или иным общеопасным способом виновный предвидел и желал либо не желал, но сознательно допускал наступление таких последствий своего деяния, как смерть человека либо причинение вреда здоровью потерпевшего, содеянное квалифицируется по совокупности преступлений, предусмотренных частью второй статьи 167 УК РФ и в зависимости от умысла и наступивших последствий дополнительно соответствующими статьями Уголовного кодекса Российской Федерации.</text:p>
      <text:p text:style-name="Text_20_body"><text:line-break/></text:p>
      <text:p text:style-name="Text_20_body"><text:line-break/></text:p>
      <text:p text:style-name="Text_20_body">Адрес страницы: <text:a xlink:type="simple" xlink:href="http://ubutovo.mos.ru/events/detail/11890856.html" office:name=""><text:span text:style-name="Definition">http://ubutovo.mos.ru/events/detail/11890856.html</text:span></text:a></text:p>
      <text:p text:style-name="Text_20_body"><text:a xlink:type="simple" xlink:href="http://ubutovo.mos.ru" office:name=""><text:span text:style-name="Definition">Управа района Южное Бут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2-11T02:27:14Z</meta:creation-date>
    <dc:date>2023-12-11T02:27:14Z</dc:date>
  </office:meta>
</office:document-meta>
</file>