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окуратуру-юго-западного-административного-округа-г.-москвы-поступило-обращение-б.-о-нарушении-ее-трудовых-прав-невыплате-заработной-платы-со-стороны-общества-с-ограниченной-ответственностью."/>В прокуратуру Юго-Западного административного округа г. Москвы поступило обращение Б. о нарушении ее трудовых прав, невыплате заработной платы со стороны Общества с ограниченной ответственностью.<text:bookmark-end text:name="в-прокуратуру-юго-западного-административного-округа-г.-москвы-поступило-обращение-б.-о-нарушении-ее-трудовых-прав-невыплате-заработной-платы-со-стороны-общества-с-ограниченной-ответственностью."/></text:h>
      <text:p text:style-name="First_20_paragraph">29.06.2023</text:p>
      <text:p text:style-name="Text_20_body">В прокуратуру Юго-Западного административного округа г. Москвы поступило обращение Б. о нарушении ее трудовых прав, невыплате заработной платы со стороны Общества с ограниченной ответственностью.</text:p>
      <text:p text:style-name="Text_20_body">Установлено, что Б. с 10.01.2022 по 02.09.2022 осуществляла трудовую деятельность в компании в должности инженера материальной отчетности.</text:p>
      <text:p text:style-name="Text_20_body">Вместе с тем обществом не выплачена заработная плата Б. за период с июня 2022 года по сентябрь 2022 года, связи с чем у общества образовалась задолженность перед ней в размере 119 315,21 руб., не погашенная до настоящего времени, что подтверждается расчетными листками, справкой о доходах и суммах налога физического лица и иными материалами.</text:p>
      <text:p text:style-name="Text_20_body">В силу ст. 37 Конституции Российской Федерации каждый имеет право на вознаграждение за труд без какой бы то ни было дискриминации и не ниже установленного федеральным законом минимального размера оплаты труда.</text:p>
      <text:p text:style-name="Text_20_body">Требованиями п. 4 ч. 1 ст. 21 Трудового Кодекса Российской Федерации (далее кодекс) закреплено право работника на своевременную и в полном объеме выплату заработной платы в соответствии со своей квалификацией, сложностью труда, количеством и качеством выполненной работы.</text:p>
      <text:p text:style-name="Text_20_body">Пунктом 6 ч. 2 ст. 22 Кодекса установлена обязанность работодателя выплачивать в полном размере причитающуюся работникам заработную плату в сроки, установленные в соответствии с кодексом, коллективным договором, правилами внутреннего трудового распорядка, трудовыми договорами.</text:p>
      <text:p text:style-name="Text_20_body">В день прекращения трудового договора работодатель обязан выдать работнику трудовую книжку и произвести с ним расчет в соответствии со статьей 140 настоящего Кодекса (ч. 4 ст. 84.1 Кодекса).</text:p>
      <text:p text:style-name="Text_20_body">Согласно ст. 45 Гражданского процессуального Кодекса Российской Федерации (Далее - ГПК РФ) прокурор вправе обратиться в суд с заявлением в защиту прав, свобод и законных интересов граждан, основанием для которого является обращение к нему граждан о защите нарушенных или оспариваемых социальных прав, свобод и законных интересов в сфере трудовых отношений и иных непосредственно связанных с ними отношений.</text:p>
      <text:p text:style-name="Text_20_body">По результатам проверки прокурором округа в интересах гражданки Б. заявлен иск в суд по месту нахождения ответчика.</text:p>
      <text:p text:style-name="Text_20_body">Требования прокурора удовлетворены.</text:p>
      <text:p text:style-name="Text_20_body">Первый заместитель</text:p>
      <text:p text:style-name="Text_20_body">прокурора округа С.А. Синайский</text:p>
      <text:p text:style-name="Text_20_body"><text:line-break/></text:p>
      <text:p text:style-name="Text_20_body">Адрес страницы: <text:a xlink:type="simple" xlink:href="http://ubutovo.mos.ru/events/detail/11685427.html" office:name=""><text:span text:style-name="Definition">http://ubutovo.mos.ru/events/detail/11685427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9:27:30Z</meta:creation-date>
    <dc:date>2023-06-29T09:27:30Z</dc:date>
  </office:meta>
</office:document-meta>
</file>