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куратурой-юго-западного-административного-округа-г.-москвы-проведена-проверка-исполниия-законодательства-об-исполнительном-производстве-гагаринского-осп-г.-москвы."/>Прокуратурой Юго-Западного административного округа г. Москвы проведена проверка ИСПОЛНИИЯ законодательства об исполнительном производстве Гагаринского ОСП г. Москвы.<text:bookmark-end text:name="прокуратурой-юго-западного-административного-округа-г.-москвы-проведена-проверка-исполниия-законодательства-об-исполнительном-производстве-гагаринского-осп-г.-москвы."/></text:h>
      <text:p text:style-name="First_20_paragraph">29.06.2023</text:p>
      <text:p text:style-name="Text_20_body">Установлено, что судебным приставом-исполнителем Гагаринского ОСП УФССП РОССИИ по Москве 09.01.2023 возбуждено исполнительное произвоДство в отношении гражДанки З. 1928 ар.</text:p>
      <text:p text:style-name="Text_20_body">ВпослеДствии, судебным приставом-исполнителем 25.01.2023 вынесено постановление об обращении ВЗЫСКстИЯ на пенсию Должника в размере 14 284, 44 рублей, с ежемесячным удержанием в размере 5094.</text:p>
      <text:p text:style-name="Text_20_body">Согласно п. 4 ч. ст. 4 Федерального закона «Об исполнительном произвоДстве» одним из основных принципов исполнительного произвоДства является неприкосновенность минимума имущества, необходимого для существования Должника-гражДанина и членов его семьи, в том числе сохранения заработной платы и иных доходов Должника-гражДанина ежемесячно в размере прожиточного минимума трудоспособного населения в целом по РОССИЙСКОЙ ФеДерации (прожиточного минимума, установленного в субъекте Российской ФеДерации по месту жительства Должника-гражДанина для соответствующей социально-Демографической группы населения).</text:p>
      <text:p text:style-name="Text_20_body">Согласно п. 4 ст. 8 Федерального закона от 05.12.2022 лл 466-ФЗ «О федеральном бюджете на 2023 год и на плановый периоД 2024 и 2025 годов» в 2023 году величина прожиточного минимума в целом по РОССИЙСКОЙ ФеДерации для пенсионеров составляет 12 363 рубля.</text:p>
      <text:p text:style-name="Text_20_body">Величина прожиточного минимума для пенсионеров в г. Москве, в соответствии с Постановлением Правительства Москвы от 20.12.2022 2909-пп, составляет 16 257 рублей.</text:p>
      <text:p text:style-name="Text_20_body">При таких обстоятельствах, судебному приставу-исполнителю при опреДелении размера удержания из пенсии Должника З., которая является для нее еДинственным доходом, следует учитывать размер этой пенсии в сопоставлении с величиной установленного в регионе прожиточного минимума, чтобы обеспечить Должнику и лицам, находящимся на его ижДивении, условия, необходимые для их нормального существования и реализации социальноэкономических прав.</text:p>
      <text:p text:style-name="Text_20_body">Постановление пристава опротестовано прокуратурой округа, после чего отменено руководителем Гагаринского ОСП г. Москвы.</text:p>
      <text:p text:style-name="Text_20_body"><text:line-break/></text:p>
      <text:p text:style-name="Text_20_body">Адрес страницы: <text:a xlink:type="simple" xlink:href="http://ubutovo.mos.ru/events/detail/11685420.html" office:name=""><text:span text:style-name="Definition">http://ubutovo.mos.ru/events/detail/11685420.html</text:span></text:a></text:p>
      <text:p text:style-name="Text_20_body"><text:a xlink:type="simple" xlink:href="http://ubutovo.mos.ru" office:name=""><text:span text:style-name="Definition">Управа района Южное Бут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9T09:27:39Z</meta:creation-date>
    <dc:date>2023-06-29T09:27:39Z</dc:date>
  </office:meta>
</office:document-meta>
</file>