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информирует"/>Прокуратура информирует<text:bookmark-end text:name="прокуратура-информирует"/></text:h>
      <text:p text:style-name="First_20_paragraph">28.06.2023</text:p>
      <text:p text:style-name="Text_20_body">С учетом позиции государственного обвинителя прокуратуры Юго- Западного административного округа г. Москвы Мещанский районный суд г. Москвы признал генерального директора ООО «Навигатор-Т», генерального директора ООО «УК ФБЦУ, а также заместителя директора ООО «Экохимпром» виновными в совершении преступления, предусмотренного п. «а», «в» ч. 2 ст. 178 УК РФ, то есть в ограничении конкуренции путем заключения между хозяйствующими субъектами-конкурентами, ограничивающего конкуренцию соглашения (картеля), запрещенного в соответствии с антимонопольным законодательством Российской Федерации, совершенные с использованием своего служебного положения и повлекшие извлечение дохода в особо крупном размере, и приговорил генерального директора ООО «Навигатор-Т» к 3 годам 6 месяцам лишения свободы условно с испытательным сроком в течение 4-х лет со штрафом в размере 500 000 рублей, генерального директора ООО «УК ФБЦУ к 3 годам лишения свободы условно с испытательным сроком в течение 3-х лет со штрафом в размере 300 000 рублей, заместителя директора ООО «Экохимпром» к 2 годам 6 месяцам лишения свободы условно с испытательным сроком в течение 2-х лет со штрафом в размере 300 000 рублей .</text:p>
      <text:p text:style-name="Text_20_body">Судом установлено, что виновные, действуя совместно в период времени с 07 октября 2014 года по 01 июля 2015 года, вопреки требованиям Федерального закона от 26.07.2006 №135-ФЗ «О защите конкуренции», при заключении договоров на поставку оборудования для нужд МВД России ограничили конкуренцию путем заключения между хозяйствующими субъектами- конкурентами, ограничивающее конкуренцию соглашение (картель), что привело к извлечению дохода в особо крупном размере в общей сумме 306 218 543,40 рублей. Приговор в законную силу не вступил.</text:p>
      <text:p text:style-name="Text_20_body"><text:line-break/></text:p>
      <text:p text:style-name="Text_20_body">Адрес страницы: <text:a xlink:type="simple" xlink:href="http://ubutovo.mos.ru/events/detail/11683801.html" office:name=""><text:span text:style-name="Definition">http://ubutovo.mos.ru/events/detail/1168380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10:20:54Z</meta:creation-date>
    <dc:date>2023-06-30T10:20:54Z</dc:date>
  </office:meta>
</office:document-meta>
</file>