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юго-западного-административного-округа-г.-москвы-проведена-проверка-исполнения-обществом-с-ограниченной-ответственностью-расположенном-на-поднадзорной-территории-законодательства-о-противодействии-коррупции-при-трудоустройстве"/>Прокуратурой Юго-Западного административного округа г. Москвы проведена проверка исполнения Обществом с ограниченной ответственностью, расположенном на поднадзорной территории, законодательства о противодействии коррупции при трудоустройстве<text:bookmark-end text:name="прокуратурой-юго-западного-административного-округа-г.-москвы-проведена-проверка-исполнения-обществом-с-ограниченной-ответственностью-расположенном-на-поднадзорной-территории-законодательства-о-противодействии-коррупции-при-трудоустройстве"/></text:h>
      <text:p text:style-name="First_20_paragraph">28.06.2023</text:p>
      <text:p text:style-name="Text_20_body">Прокуратурой Юго-Западного административного округа г. Москвы проведена проверка исполнения Обществом с ограниченной ответственностью, расположенном на поднадзорной территории, законодательства о противодействии коррупции при трудоустройстве гражданки И., ранее замещавшей должность специалиста 1 разряда ИФНС России №7 по г. Москве.</text:p>
      <text:p text:style-name="Text_20_body">Проведенными надзорными мероприятиями установлено, что работодателем И. привлечена к трудовой деятельности на должность ассистента бухгалтера. Трудовая книжка последней содержит сведения о предыдущем месте работы - инспекция Федеральной налоговой службы №7 по г. Москве, в анкете соискателя содержатся сведения о последнем месте работы, резюме также содержит указанные сведения с указанием периода замещения должности государственного гражданского служащего.</text:p>
      <text:p text:style-name="Text_20_body">Приказом ФНС России от 25.09.2017 № ММВ-7-4/754@) должность «старший специалист 1 разряда» включена в перечень должностей федеральной государственной гражданской службы в Федеральной налоговой службе, при замещении которых федеральные государственные гражданские служащие обязаны представлять сведения о своих доходах, об имуществе и обязательствах имущественного характера, а также сведения о доходах, об имуществе и обязательствах имущественного характера своих супруги (супруга) и несовершеннолетних детей.</text:p>
      <text:p text:style-name="Text_20_body">Вопреки требованиям антикоррупционного законодательства Обществом соответствующее уведомление о трудоустройстве И. в установленный законом срок не направлено в Межрайонную ИФНС России № 7 по г. Москве. В связи с выявленными нарушениями прокуратурой округа внесено представление об их устранении, которое рассмотрено и удовлетворено. Материалы по делу об <text:bookmark text:name="id__GoBack"/> административном правонарушении, предусмотренном ст. 19.29 КоАП РФ, направлены для рассмотрения в суд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1682024.html" office:name=""><text:span text:style-name="Definition">http://ubutovo.mos.ru/events/detail/1168202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6:17:08Z</meta:creation-date>
    <dc:date>2023-06-28T06:17:08Z</dc:date>
  </office:meta>
</office:document-meta>
</file>