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юзао-города-москвы-информирует."/>Прокуратура ЮЗАО города Москвы информирует.<text:bookmark-end text:name="прокуратура-юзао-города-москвы-информирует."/></text:h>
      <text:p text:style-name="First_20_paragraph">22.06.2023</text:p>
      <text:p text:style-name="Text_20_body"><text:line-break/></text:p>
      <text:p text:style-name="Text_20_body">Адрес страницы: <text:a xlink:type="simple" xlink:href="http://ubutovo.mos.ru/events/detail/11669604.html" office:name=""><text:span text:style-name="Definition">http://ubutovo.mos.ru/events/detail/1166960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12:29:35Z</meta:creation-date>
    <dc:date>2023-06-22T12:29:35Z</dc:date>
  </office:meta>
</office:document-meta>
</file>