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способы-защиты-от-мошеннических-действий-с-использованием-информационно-телекоммуникационных-технологий."/>Способы защиты от мошеннических действий с использованием информационно-телекоммуникационных технологий.<text:bookmark-end text:name="способы-защиты-от-мошеннических-действий-с-использованием-информационно-телекоммуникационных-технологий."/></text:h>
      <text:p text:style-name="First_20_paragraph">19.06.2023</text:p>
      <text:p text:style-name="Text_20_body">Федеральным законом от 23.04.2018 № 111-ФЗ «О внесении изменений<text:line-break/>в Уголовный кодекс Российской Федерации» усилена уголовная ответственность за хищение денежных средств с банковского счета или электронных денежных средств, в том числе с использованием электронных средств платежа, путем дополнения части 3 статьи 158 УК РФ пунктом «г» - кража, совершенная<text:line-break/>с банковского счета, а равно в отношении электронных денежных средств (при отсутствии признаков преступления, предусмотренного ст. 159.3 УК РФ).</text:p>
      <text:p text:style-name="Text_20_body">Результаты статистических данных, свидетельствуют о возросшем числе подобных преступлений, которым, как показывает практика способствует недостаточная осведомленность граждан о необходимых мерах по предупреждению хищений денежных средств при использовании банковских карт.</text:p>
      <text:p text:style-name="Text_20_body">Для предотвращения противоправных действий по снятию денежных средств с банковского счета необходимо исходить из следующего.</text:p>
      <text:p text:style-name="Text_20_body">Сотрудники банка никогда по телефону или в электронном письме не запрашивают:</text:p>
      <text:p text:style-name="Text_20_body">· персональные сведения (серия и номер паспорта, адрес регистрации, имя и фамилия владельца карты);</text:p>
      <text:p text:style-name="Text_20_body">· реквизиты и срок действия карты;</text:p>
      <text:p text:style-name="Text_20_body">· пароли или коды из СМС-сообщений для подтверждения финансовых операций или их отмены;</text:p>
      <text:p text:style-name="Text_20_body">· логин, ПИН-код и CVV-код банковских карт.</text:p>
      <text:p text:style-name="Text_20_body">Сотрудники банка также не предлагают:</text:p>
      <text:p text:style-name="Text_20_body">· установить программы удаленного доступа (или сторонние приложения) на мобильное устройство и разрешить подключение<text:line-break/>к ним под предлогом технической поддержки (например, удаление вирусов с устройства);</text:p>
      <text:p text:style-name="Text_20_body">· перейти по ссылке из СМС-сообщения;</text:p>
      <text:p text:style-name="Text_20_body">· включить переадресацию на телефоне клиента для совершения<text:line-break/>в дальнейшем звонка от его имени в банк;</text:p>
      <text:p text:style-name="Text_20_body">· под их руководством перевести для сохранности денежных средств на «защищенный счет»;</text:p>
      <text:p text:style-name="Text_20_body">· зайти в онлайн-кабинет по ссылке из СМС-сообщений или электронного письма.</text:p>
      <text:p text:style-name="Text_20_body">Банк может инициировать общение с клиентом только для консультаций по продуктам и услугам кредитно-финансового учреждения, и звонки совершаются с номеров, указанных на оборотной стороне карты, на сайте банка или в оригинальных банковских документах, другие номера не имеют никакого отношения к банку.</text:p>
      <text:p text:style-name="Text_20_body">Стоит учитывать, что держатель карты обязан самостоятельно обеспечить конфиденциальность реквизитов и в этой связи избегать:</text:p>
      <text:p text:style-name="Text_20_body">· подключения к общедоступным сетям Wi-Fi;</text:p>
      <text:p text:style-name="Text_20_body">· использование ПИН-кода или CVV-кода при заказе товаров и услуг через сеть «Интернет», а также по телефону (факсу);</text:p>
      <text:p text:style-name="Text_20_body">· сообщений кодов третьим лицам (в противном случае любые операции, совершенные с использованием ПИН-кода или CVV-кода, считаются выполненными самим держателем карты и нем могут быть опротестованы);</text:p>
      <text:p text:style-name="Text_20_body">Также при использовании банкоматов отдавайте предпочтение тем, которые установлены в защищенных местах (в госучреждениях, офисах банков, крупных торговых центрах).</text:p>
      <text:p text:style-name="Text_20_body">При использовании мобильного телефона соблюдайте следующие правила:</text:p>
      <text:p text:style-name="Text_20_body">· при установке приложений обращайте внимание на полномочия, которые они запрашивают, будьте особенно осторожны, если приложение просит права на чтение адресной книги, отправку СМС-сообщений и доступ к сети «Интернет»;</text:p>
      <text:p text:style-name="Text_20_body">· отключите в настройках возможность использования голосового управления при заблокированном экране.</text:p>
      <text:p text:style-name="Text_20_body">При оплате услуг картой в сети «Интернет» требуется всегда учитывать высокую вероятность перехода на поддельный сайт, созданный мошенниками для компрометации клиентских данных, включая платежные карточные данные.</text:p>
      <text:p text:style-name="Text_20_body">Обращаем особое внимание на необходимость использования только проверенных сайтов, внимательного чтения текстов СМС-сообщений с кодами подтверждений, проверки реквизитов операций.</text:p>
      <text:p text:style-name="Text_20_body">При возникновении малейших подозрений насчет предпринимаемых попыток совершения мошеннических действий следует незамедлительно уведомлять об этом банк.</text:p>
      <text:p text:style-name="Text_20_body">Соблюдение указанных мер по предупреждению мошеннических действий с использованием информационно-телекоммуникационных технологий помогут Вам обезопасить себя от противоправных действий.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Межрайонный прокурор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Д.И. Ткачев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butovo.mos.ru/events/detail/11658284.html" office:name=""><text:span text:style-name="Definition">http://ubutovo.mos.ru/events/detail/1165828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7:23:18Z</meta:creation-date>
    <dc:date>2023-06-19T07:23:18Z</dc:date>
  </office:meta>
</office:document-meta>
</file>