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юзао-города-москвы-информирует."/>Прокуратура ЮЗАО города Москвы информирует.<text:bookmark-end text:name="прокуратура-юзао-города-москвы-информирует."/></text:h>
      <text:p text:style-name="First_20_paragraph">14.06.2023</text:p>
      <text:p text:style-name="Text_20_body">«Прокуратурой Юго-Западного административного округа г. Москвы во исполнение приказа прокурора города Москвы от 25.08.2021 № 134 «Об организации в органах прокуратуры г. Москвы прокурорского надзора за исполнением законов судебными приставами», а также в связи с поступившими обращениями проведены проверки соблюдения требований федерального законодательства в отношении в МОСП по ВАП № | по г. Москве. В ходе проведения проверки установлено, что в связи с поступлением исполнительного листа судебным приставом-исполнителем возбуждено исполнительное производство в отношении гражданина А. о взыскании алиментов на содержание ребенка в размере 4 части всех видов заработка. Судебным приставом-исполнителем вынесено постановление об окончании указанного исполнительного производства в связи с направлением копии исполнительного документа в организацию для удержания периодических платежей, установленных исполнительным документом. Вместе с тем, в материалах исполнительного производства документы, подтверждающие исполнение должником обязанности по выплате алиментов, отсутствовали, необходимый перечень мер контроля, предусмотренный положениями Закона, в целях понуждения должника к своевременному исполнению судебного решения, не предпринят. По результатам проверочных мероприятий прокуратурой округа принесен протест, рассмотрение которого, а также дальнейшая судьба исполнительного производства контролируется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1650980.html" office:name=""><text:span text:style-name="Definition">http://ubutovo.mos.ru/events/detail/1165098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3:17:49Z</meta:creation-date>
    <dc:date>2023-06-14T13:17:49Z</dc:date>
  </office:meta>
</office:document-meta>
</file>