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юзао-города-москвы-информирует."/>Прокуратура ЮЗАО города Москвы информирует.<text:bookmark-end text:name="прокуратура-юзао-города-москвы-информирует."/></text:h>
      <text:p text:style-name="First_20_paragraph">14.06.2023</text:p>
      <text:p text:style-name="Text_20_body">Прокуратурой Юго-Западного административного округа г. Москвы во исполнение приказа прокурора города Москвы от 25.08.2021 № 134 «Об организации в органах прокуратуры г. Москвы прокурорского надзора за исполнением законов судебными приставами», а также в связи с поступившими обращениями проведены проверки соблюдения требований федерального законодательства в отношении в МОСП по ВАП № 1 по г. Москве.</text:p>
      <text:p text:style-name="Text_20_body">В ходе проведения проверки установлено, что в связи с поступлением исполнительного листа судебным приставом-исполнителем возбуждено исполнительное производство в отношении гражданина С. о взыскании алиментов на содержание ребенка в размере части всех видов заработка.</text:p>
      <text:p text:style-name="Text_20_body">Судебным приставом-исполнителем вынесено постановление об окончании указанного исполнительного производства в связи с направлением копии исполнительного документа в организацию для удержания периодических платежей, установленных исполнительным документом.</text:p>
      <text:p text:style-name="Text_20_body">Вместе с тем, в ходе проведения проверки осуществлен звонок взыскателю, в ходе разговора с которым установлено, что должник С. производит денежные выплаты с непостоянной периодичностью. По результатам проверочных мероприятий прокуратурой округа принесен протест, рассмотрение которого, а также дальнейшая судьба исполнительного производства контролируется.</text:p>
      <text:p text:style-name="Text_20_body"><text:line-break/></text:p>
      <text:p text:style-name="Text_20_body">Адрес страницы: <text:a xlink:type="simple" xlink:href="http://ubutovo.mos.ru/events/detail/11650976.html" office:name=""><text:span text:style-name="Definition">http://ubutovo.mos.ru/events/detail/11650976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9T11:58:25Z</meta:creation-date>
    <dc:date>2024-12-09T11:58:25Z</dc:date>
  </office:meta>
</office:document-meta>
</file>