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  <style:style style:name="TableHeaderRowCell" style:family="table-cell">
      <style:table-cell-properties fo:border="none"/>
    </style:style>
    <style:style style:name="TableRowCell" style:family="table-cell">
      <style:table-cell-properties fo:border="none"/>
    </style:style>
    <style:style style:name="Table1" style:family="table">
      <style:table-properties table:align="center"/>
    </style:style>
    <style:style style:name="Table1.A" style:family="table-column"/>
    <style:style style:name="Table1.B" style:family="table-column"/>
    <style:style style:name="Table1.C" style:family="table-column"/>
  </office:automatic-styles>
  <office:body>
    <office:text>
      <text:h text:style-name="Heading_20_3" text:outline-level="3"><text:bookmark-start text:name="зюзинская-межрайонная-прокуратура-в-судебном-порядке-защитила-права-ребенка-инвалида-на-получение-дошкольного-образования"/>Зюзинская межрайонная прокуратура в судебном порядке защитила права ребенка-инвалида на получение дошкольного образования<text:bookmark-end text:name="зюзинская-межрайонная-прокуратура-в-судебном-порядке-защитила-права-ребенка-инвалида-на-получение-дошкольного-образования"/></text:h>
      <text:p text:style-name="First_20_paragraph">20.04.2023</text:p>
      <text:p text:style-name="Text_20_body">Зюзинская межрайонная прокуратура г. Москвы провела проверку исполнения законодательства об образовании в государственном бюджетном образовательном учреждении города Москвы, расположенном на поднадзорной территории.</text:p>
      <text:p text:style-name="Text_20_body">В ходе проверки установлено, что несовершеннолетний ребенок-инвалид в 2022 году зачислен в образовательное учреждение в дошкольную группу. Однако, с момента зачисления образовательным учреждением не разработана адаптивная программа образования с учетом требований индивидуального плана реабилитации и абилитации ребенка-инвалида, а также не созданы специальные условия для получения дошкольного образования.</text:p>
      <text:p text:style-name="Text_20_body">По результатам проверки межрайонным прокурором директору учреждения внесено представление об устранении нарушений федерального законодательства, которое рассмотрено и удовлетворено.</text:p>
      <text:p text:style-name="Text_20_body">Также в отношении директора учреждения возбуждено дело об административном правонарушении, предусмотренном ч. 2 ст. 5.57 КоАП РФ (нарушение или незаконное ограничение предусмотренных законодательством об образовании прав и свобод обучающихся образовательных организаций либо нарушение установленного порядка реализации указанных прав и свобод). Постановлением мирового судьи директор образовательного учреждения привлечен к административной ответственности в виде штрафа в размере 10 тысяч рублей.</text:p>
      <text:p text:style-name="Text_20_body">После вмешательства прокуратуры выявленное нарушение устранено в полном объеме, образовательным учреждением созданы специальные условия для получения дошкольного образования ребенком-инвалидом.</text:p>
      <table:table table:name="Table1" table:style-name="Table1">
        <table:table-column table:style-name="Table1.A"/>
        <table:table-column table:style-name="Table1.B"/>
        <table:table-column table:style-name="Table1.C"/>
        <table:table-row>
          <table:table-cell table:style-name="TableRowCell" office:value-type="string">
            <text:p text:style-name="Table_20_Contents">Межрайонный прокурор</text:p>
          </table:table-cell>
          <table:table-cell table:style-name="TableRowCell" office:value-type="string">
    </table:table-cell>
          <table:table-cell table:style-name="TableRowCell" office:value-type="string">
            <text:p text:style-name="Table_20_Contents">Д.И. Ткачев</text:p>
          </table:table-cell>
        </table:table-row>
      </table:table>
      <text:p text:style-name="First_20_paragraph"><text:line-break/></text:p>
      <text:p text:style-name="Text_20_body">Адрес страницы: <text:a xlink:type="simple" xlink:href="http://ubutovo.mos.ru/events/detail/11544048.html" office:name=""><text:span text:style-name="Definition">http://ubutovo.mos.ru/events/detail/11544048.html</text:span></text:a></text:p>
      <text:p text:style-name="Text_20_body"><text:a xlink:type="simple" xlink:href="http://ubutovo.mos.ru" office:name=""><text:span text:style-name="Definition">Управа района Южное Бут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25T23:12:18Z</meta:creation-date>
    <dc:date>2023-05-25T23:12:18Z</dc:date>
  </office:meta>
</office:document-meta>
</file>