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юзинский-межрайонный-прокурор-посетил-благотворительный-фонд-помощи-детям-и-их-семья-добрый-дом."/>Зюзинский межрайонный прокурор посетил благотворительный фонд помощи детям и их семья «Добрый дом».<text:bookmark-end text:name="зюзинский-межрайонный-прокурор-посетил-благотворительный-фонд-помощи-детям-и-их-семья-добрый-дом."/></text:h>
      <text:p text:style-name="First_20_paragraph">23.03.2023</text:p>
      <text:p text:style-name="Text_20_body">Зюзинский межрайонный прокурор г. Москвы Дмитрий Ткачев вместе со старшим помощником межрайонного прокурора Екатериной Казориной провели встречу с детьми и их родителями, проживающими в благотворительном фонде помощи «Добрый дом».</text:p>
      <text:p text:style-name="Text_20_body">Благотворительный фонд помощи «Добрый дом» оказывает поддержку семьям со всех уголков страны, которые приезжают в Москву для обеспечения детей необходимой медицинской помощью в современных медицинских центрах. На время прохождения лечения семьям предоставляется комнаты для проживания, а также создаются условия для бытового обслуживания и питания.</text:p>
      <text:p text:style-name="Text_20_body">Прокурором проведена беседа с постояльцами о соблюдении мер противодействия терроризму, рассмотрены основные правила поведения при возникновении чрезвычайных ситуаций, как для детей, так и для взрослых.</text:p>
      <text:p text:style-name="Text_20_body">Кроме того, межрайонным прокурором в ходе встречи даны разъяснения по вопросам социальной защиты прав детей-инвалидов, в том числе об обеспечении лекарственными средствами и препаратами.</text:p>
      <text:p text:style-name="Text_20_body">По окончанию встречи ребята активно задавали вопросы на интересующие их темы.</text:p>
      <text:p text:style-name="Text_20_body">Межрайонный прокурор Д.И. Ткачев</text:p>
      <text:p text:style-name="Text_20_body"><text:line-break/></text:p>
      <text:p text:style-name="Text_20_body">Адрес страницы: <text:a xlink:type="simple" xlink:href="http://ubutovo.mos.ru/events/detail/11482956.html" office:name=""><text:span text:style-name="Definition">http://ubutovo.mos.ru/events/detail/1148295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3:12:30Z</meta:creation-date>
    <dc:date>2023-05-25T23:12:30Z</dc:date>
  </office:meta>
</office:document-meta>
</file>