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юзинский-межрайонный-прокурор-провел-лекцию-для-обучающихся-гбоу-г.-москвы-школа-554."/>Зюзинский межрайонный прокурор провел лекцию для обучающихся ГБОУ г. Москвы «Школа № 554».<text:bookmark-end text:name="зюзинский-межрайонный-прокурор-провел-лекцию-для-обучающихся-гбоу-г.-москвы-школа-554."/></text:h>
      <text:p text:style-name="First_20_paragraph">20.02.2023</text:p>
      <text:p text:style-name="Text_20_body">Зюзинский межрайонный прокурор г. Москвы Дмитрий Ткачев посетил ГБОУ г. Москвы «Школа № 554».</text:p>
      <text:p text:style-name="Text_20_body">Прокурором проведена лекция на тему «Ответственность за правонарушения и преступления в сфере незаконного оборота наркотиков», в ходе которой воспитанникам разъяснены административная и уголовная ответственность, предусмотренная законодательством Российской Федерации за правонарушения в сфере незаконного оборота наркотических средств, психотропных веществ и их аналогов. Также в ходе лекции с подростками обсуждены наиболее распространенные случаи вовлечения несовершеннолетних в употребление либо распространение наркотических средств и психотропных веществ, способы как избежать таких ситуаций.</text:p>
      <text:p text:style-name="Text_20_body">Кроме того, межрайонным прокурором в ходе лекции освещены проблемы и последствия зависимости несовершеннолетних, ее влияние на сферы жизни, а также сопутствующие заболевания, которые грозят при употреблении наркотических средств, психотропных веществ или их аналогов.</text:p>
      <text:p text:style-name="Text_20_body">По окончанию встречи ребята активно задавали вопросы на интересующие их темы.</text:p>
      <text:p text:style-name="Text_20_body">Межрайонный прокурор Д.И. Ткачев</text:p>
      <text:p text:style-name="Text_20_body"><text:line-break/></text:p>
      <text:p text:style-name="Text_20_body">Адрес страницы: <text:a xlink:type="simple" xlink:href="http://ubutovo.mos.ru/events/detail/11419942.html" office:name=""><text:span text:style-name="Definition">http://ubutovo.mos.ru/events/detail/11419942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23:12:43Z</meta:creation-date>
    <dc:date>2023-05-25T23:12:43Z</dc:date>
  </office:meta>
</office:document-meta>
</file>